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Buiten behandeling gestelde omgevingsvergunning, , het maken van een steiger voor particulier gebruik tegenover Lijnderdijk 42 Zwanenburg, 2026051600150, 0394133748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086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74858</meta:user-defined>
    <meta:user-defined meta:name="DCTERMS.abstract">het maken van een steiger voor particulier gebruik tegenover Lijnderdijk 42 Zwanenburg</meta:user-defined>
    <dc:language>nl</dc:language>
    <meta:user-defined meta:name="OVERHEIDop.locatietype/OVERHEIDop.gebiedsmarkering">Vlak</meta:user-defined>
    <meta:user-defined meta:name="DC.title">Gemeente Haarlemmermeer, Buiten behandeling gestelde omgevingsvergunning, , het maken van een steiger voor particulier gebruik tegenover Lijnderdijk 42 Zwanenburg, 2026051600150, 039413374858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64</meta:user-defined>
    <meta:user-defined meta:name="OVERHEIDop.GmbID/DC.identifier">gmb-2026-370864</meta:user-defined>
    <meta:user-defined meta:name="OVERHEIDop.versieInformatie"/>
  </office:meta>
</office:document-meta>
</file>