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fhandeling melding brandveilig gebruik t.b.v. Jumbo Wesseler-Nering,Wesseler-nering 21, 7544 JB Ensch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STADSDEEL Zuid</text:p>
            <text:p text:style-name="last-al">De melding voor melding brandveilig gebruik t.b.v. Jumbo Wesseler-Nering op de locatie Wesseler-nering 21, 7544 JB Enschede (zaaknummer 0153Z2607-0587) is geaccepteerd op 30 juli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nschede</text:p>
            </table:table-cell>
            <table:table-cell office:value-type="string" table:style-name="header.C">
              <text:p text:style-name="headerright"><text:span text:style-name="nr">Nr. 37086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86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86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nsch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nschede</meta:user-defined>
    <meta:user-defined meta:name="OVERHEID.Gemeente/OVERHEID.authority">Ensch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0153Z2607-0587</meta:user-defined>
    <dc:language>nl</dc:language>
    <meta:user-defined meta:name="OVERHEIDop.locatietype/OVERHEIDop.gebiedsmarkering">Punt</meta:user-defined>
    <meta:user-defined meta:name="DC.title">Afhandeling melding brandveilig gebruik t.b.v. Jumbo Wesseler-Nering,Wesseler-nering 21, 7544 JB Enschede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0862</meta:user-defined>
    <meta:user-defined meta:name="OVERHEIDop.GmbID/DC.identifier">gmb-2026-370862</meta:user-defined>
    <meta:user-defined meta:name="OVERHEIDop.versieInformatie"/>
  </office:meta>
</office:document-meta>
</file>