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apv vergunning voor Hou en Trouw Dale </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Organisator: Hou en Trouw Dale</text:p>
            <text:p text:style-name="common-al">Activiteit: Oranjefeest</text:p>
            <text:p text:style-name="common-al">Locatie: Aladnaweg 3 te Aalten</text:p>
            <text:p text:style-name="common-al">Datum/periode: Op 27 augustus 2026 van 19:30 tot 00:30, op 28 augustus 2026 van 12:30 tot 00:30 en op 29 augustus van 12:30 tot 01:00</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08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Aalten – verlening apv vergunning voor Hou en Trouw Dale</meta:user-defined>
    <meta:user-defined meta:name="DCTERMS.W3CDTF/DCTERMS.available">2026-08-05</meta:user-defined>
    <meta:user-defined meta:name="DCTERMS.W3CDTF/OVERHEIDop.jaargang">2026</meta:user-defined>
    <meta:user-defined meta:name="OVERHEIDop.publicationIssue">370853</meta:user-defined>
    <meta:user-defined meta:name="OVERHEIDop.GmbID/DC.identifier">gmb-2026-370853</meta:user-defined>
    <meta:user-defined meta:name="OVERHEIDop.versieInformatie"/>
  </office:meta>
</office:document-meta>
</file>