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bouwen van een carport op het adres Schaluinen 11 b 323, 5111 HB Baarle-Nassau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voor een omgevingsvergunning voor het bouwen van een carport op het adres Schaluinen 11 b 323, 5111 HB Baarle-Nassau is op verzoek van de aanvrager ingetrokken (1148833)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7084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4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4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arle-Nassau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48833</meta:user-defined>
    <meta:user-defined meta:name="DCTERMS.abstract">het bouwen van een carport op het adres Schaluinen 11 b 323, 5111 HB Baarle-Nassau</meta:user-defined>
    <dc:language>nl</dc:language>
    <meta:user-defined meta:name="OVERHEIDop.locatietype/OVERHEIDop.gebiedsmarkering">Punt</meta:user-defined>
    <meta:user-defined meta:name="DC.title">Ingetrokken aanvraag omgevingsvergunning voor het bouwen van een carport op het adres Schaluinen 11 b 323, 5111 HB Baarle-Nassau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848</meta:user-defined>
    <meta:user-defined meta:name="OVERHEIDop.GmbID/DC.identifier">gmb-2026-370848</meta:user-defined>
    <meta:user-defined meta:name="OVERHEIDop.versieInformatie"/>
  </office:meta>
</office:document-meta>
</file>