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evenementen vergunning voor Bloktoberfest op 10 oktober 2026 op de locatie Parkeerplaats Dekkerstraat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Op 24-07-2026 heeft de gemeente een aanvraag ontvangen voor een evenementen vergunning voor Bloktoberfest op 10 oktober 2026 op de locatie Parkeerplaats Dekkerstraat in Ouderkerk aan den IJssel. De aanvraag is geregistreerd onder zaaknummer 19311958418.</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70824</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4</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24</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58418</meta:user-defined>
    <dc:language>nl</dc:language>
    <meta:user-defined meta:name="OVERHEIDop.locatietype/OVERHEIDop.gebiedsmarkering">Vlak</meta:user-defined>
    <meta:user-defined meta:name="DC.title">Kennisgeving ontvangst aanvraag voor een evenementen vergunning voor Bloktoberfest op 10 oktober 2026 op de locatie Parkeerplaats Dekkerstraat in Ouderkerk aan den IJssel</meta:user-defined>
    <meta:user-defined meta:name="DCTERMS.W3CDTF/DCTERMS.available">2026-08-03</meta:user-defined>
    <meta:user-defined meta:name="DCTERMS.W3CDTF/OVERHEIDop.jaargang">2026</meta:user-defined>
    <meta:user-defined meta:name="OVERHEIDop.publicationIssue">370824</meta:user-defined>
    <meta:user-defined meta:name="OVERHEIDop.GmbID/DC.identifier">gmb-2026-370824</meta:user-defined>
    <meta:user-defined meta:name="OVERHEIDop.versieInformatie"/>
  </office:meta>
</office:document-meta>
</file>