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raafmachinei902539c0-c09a-4013-baef-8d013f0d32a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GRAAFMACHINE NA TOEPASSING BESTUURSDWANG</text:p>
      <text:section text:name="regeling_id1-3-2" text:style-name="regeling">
        <text:section text:name="aanhef_id1-3-2-1" text:style-name="aanhef">
          <text:section text:name="preambule_id1-3-2-1-1" text:style-name="preambule">
            <text:p text:style-name="al"/>
            <text:p text:style-name="al">Op 27 maart 2026 is in opdracht van het college van burgemeester en wethouders van de gemeente Lelystad een graafmachine van het merk CAT, type 330 D, ter hoogte van de Zuiveringweg in Lelystad weggesleept en overgebracht naar een bewaarplaats. De wettelijke 13 weken opslagtermijn is inmiddels verstreken en de eigenaar van de graafmachine heeft zich, na een eerder verzoek, nog niet gemeld. Het college is voornemens om de graafmachine te verkopen.</text:p>
            <text:p text:style-name="al"/>
            <text:p text:style-name="al">Hierbij een laatste verzoek aan de eigenaar om zich <text:span text:style-name="nadrukvet">uiterlijk 19 augustus 2026</text:span> te melden bij de gemeente.</text:p>
            <text:p text:style-name="al"/>
            <text:p text:style-name="al">
            <text:span text:style-name="nadrukvet">Hoe meldt u zich bij de gemeente? </text:span>
          </text:p>
            <text:p text:style-name="al">Als u de eigenaar bent van de graafmachine, dan vragen wij u zich te melden via: </text:p>
            <text:p text:style-name="al">- Postadres: Gemeente Lelystad, Postbus 91, 8200 AB Lelystad, t.a.v. team Stadstoezicht </text:p>
            <text:p text:style-name="al">- U kunt ook een e-mail sturen naar: vto@lelystad.nl Vermeld bij correspondentie het dossiernummer 09953636121.</text:p>
            <text:p text:style-name="al"/>
            <text:p text:style-name="al">Wanneer u zich meldt, dient u aan te tonen dat u de rechtmatige eigenaar bent van de graafmachine. Dit kunt u doen door bij uw melding bewijsmateriaal toe te voegen. Na ontvangst van uw melding neemt de gemeente contact met u op. <text:span text:style-name="nadrukvet"><text:span text:style-name="nadrukcur">U kunt uw melding doen tot en met 19 augustus 2026. </text:span></text:span>Meldt u zich binnen deze termijn en voldoet u aan de gestelde voorwaarden, dan kunt u uw graafmachine terugkrijgen. </text:p>
            <text:p text:style-name="al"/>
            <text:p text:style-name="al">
            <text:span text:style-name="nadrukvet">Voorwaarden voor teruggave </text:span>
          </text:p>
            <text:p text:style-name="al">Als voorwaarde voor teruggave geldt dat u, als eigenaar van de graafmachine, de kosten dient te voldoen die de gemeente heeft gemaakt voor het afvoeren en tijdelijk opslaan van de graafmachine. Na betaling van de gemaakte kosten kunt u de graafmachine op afspraak komen afhalen. </text:p>
            <text:p text:style-name="al"/>
            <text:p text:style-name="al">
            <text:span text:style-name="nadrukvet">Eigenaar van de graafmachine meldt zich niet. Wat nu? </text:span>
          </text:p>
            <text:p text:style-name="al">Als de graafmachine niet op<text:span text:style-name="nadrukvet"> 19 augustus 2026 </text:span>kan worden teruggegeven aan de rechtmatige eigenaar, dan is het college van plan om de graafmachine te verkopen aan een geïnteresseerde derde partij voor een bedrag ter hoogte van € 27.500,-. Het staat overige geïnteresseerden ook nog vrij om uiterlijk <text:span text:style-name="nadrukvet">19 augustus 2026</text:span> een bod uit te brengen. </text:p>
            <text:p text:style-name="al"/>
            <text:p text:style-name="al">
            <draw:frame><draw:text-box><text:section text:name="plaatje_id1-3-2-1-1-19-1" text:style-name="plaatje">
              <text:p text:style-name="illustratie_id1-3-2-1-1-19-1-1"><draw:frame draw:style-name="illustratie_id1-3-2-1-1-19-1-1" text:anchor-type="paragraph" svg:width="90mm" svg:height="53.099999999999994mm"><draw:image xlink:href="Pictures/Graafmachinei902539c0-c09a-4013-baef-8d013f0d32a1.jpg" xlink:type="simple"/></draw:frame></text:p>
            </text:section></draw:text-box></draw:frame>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9-1-1" style:parent-style-name="Standard">
      <style:paragraph-properties style:line-spacing="0mm" style:text-autospace="none" ofo:line-height="0.001cm"/>
    </style:style>
    <style:style style:family="graphic" style:name="illustratie_id1-3-2-1-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708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elystad</meta:user-defined>
    <meta:user-defined meta:name="OVERHEID.Informatietype/DC.type">officiële publicatie</meta:user-defined>
    <meta:user-defined meta:name="OVERHEIDop.Rubriek/DC.type">ander besluit van algemene strekking</meta:user-defined>
    <meta:user-defined meta:name="OVERHEID.Gemeente/DCTERMS.publisher">Lelystad</meta:user-defined>
    <meta:user-defined meta:name="OVERHEID.Gemeente/OVERHEID.authority">Lelysta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VOORNEMEN TOT VERKOOP GRAAFMACHINE NA TOEPASSING BESTUURSDWANG</meta:user-defined>
    <meta:user-defined meta:name="DCTERMS.W3CDTF/DCTERMS.available">2026-08-05</meta:user-defined>
    <meta:user-defined meta:name="DCTERMS.W3CDTF/OVERHEIDop.jaargang">2026</meta:user-defined>
    <meta:user-defined meta:name="OVERHEIDop.publicationIssue">370823</meta:user-defined>
    <meta:user-defined meta:name="OVERHEIDop.GmbID/DC.identifier">gmb-2026-370823</meta:user-defined>
    <meta:user-defined meta:name="OVERHEIDop.versieInformatie"/>
  </office:meta>
</office:document-meta>
</file>