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erste Van Swindenstraat 34-3 1093G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etrekken van de zolderverdieping bij de woning en realiseren van een dakterras</text:p>
            <text:p text:style-name="common-al">Zaakadres: Eerste Van Swindenstraat 34-3 1093GE Amsterdam</text:p>
            <text:p text:style-name="common-al">Datum ontvangst: 21-07-2026</text:p>
            <text:p text:style-name="common-al">Zaaknummer: Z2026-032184</text:p>
            <text:p text:style-name="common-al">DSO-nummer: 202607210021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0815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1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15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32184</meta:user-defined>
    <meta:user-defined meta:name="DCTERMS.abstract">betrekken van de zolderverdieping bij de woning en realiseren van een dakterra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Eerste Van Swindenstraat 34-3 1093GE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815</meta:user-defined>
    <meta:user-defined meta:name="OVERHEIDop.GmbID/DC.identifier">gmb-2026-370815</meta:user-defined>
    <meta:user-defined meta:name="OVERHEIDop.versieInformatie"/>
  </office:meta>
</office:document-meta>
</file>