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’t Noorden van Aalten, Aal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’t Noorden van Aalten </text:p>
            <text:p text:style-name="common-al">Activiteit: Besloten feest met semi-akoestisch bandje in de biertuin</text:p>
            <text:p text:style-name="common-al">Locatie: ’t Noorden van Aalten, Lichtenvoordsestraatweg 44 te Aalten</text:p>
            <text:p text:style-name="common-al">Datum/periode: Op 30 augustus 2026 van 14:00 tot 18: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080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Gemeente Aalten - apv melding ’t Noorden van Aalten, Aal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808</meta:user-defined>
    <meta:user-defined meta:name="OVERHEIDop.GmbID/DC.identifier">gmb-2026-370808</meta:user-defined>
    <meta:user-defined meta:name="OVERHEIDop.versieInformatie"/>
  </office:meta>
</office:document-meta>
</file>