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22a185a1-2741-4962-9cc3-dfabf0a640da.jpg" manifest:media-type="image/x-eps"/>
  <manifest:file-entry manifest:full-path="Pictures/Afbeelding2ic59143db-bfb2-46cf-bc24-6851904b5176.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keersbesluit; reserveren van twee parkeerplaatsen voor het opladen van elektrische voertuigen t.h.v. Duizendblad 12 in Nieuwkoop. </text:p>
      <text:section text:name="regeling_id1-3-2" text:style-name="regeling">
        <text:section text:name="aanhef_id1-3-2-1" text:style-name="aanhef">
          <text:section text:name="context_id1-3-2-1-1" text:style-name="context">
            <text:p text:style-name="context.al">Zaaknummer; 706805</text:p>
            <text:p text:style-name="context_bottom"/>
          </text:section>
          <text:p text:style-name="aanhef_wie">namens burgemeester en wethouders van Nieuwkoop</text:p>
          <text:section text:name="considerans_id1-3-2-1-3" text:style-name="considerans">
            <text:p text:style-name="tussenkopcur">
            <text:span text:style-name="nadrukvet">Overwegingen ten aanzien van het besluit</text:span>
          </text:p>
            <text:p text:style-name="considerans.al">De bepalingen in de Wegenverkeerswet 1994 (WVW 1994), het Reglement Verkeersregels en Verkeerstekens 1990 (RVV 1990) en het Besluit Administratieve Bepalingen inzake het Wegverkeer (BABW); </text:p>
            <text:p text:style-name="considerans.al">Artikel 18, lid 1 onder d van de WVW 1994, waarin het college van burgemeester en wethouders het bevoegd gezag is voor het nemen van dit verkeersbesluit en dat deze bevoegdheid op grond van het mandaatbesluit van 2020 is gemandateerd aan de afdelingsmanager van het team Beheer Openbare Ruimte; </text:p>
            <text:p text:style-name="considerans.al">In artikel 15 lid 1 van de Wegenverkeerswet 1994 is bepaald dat het plaatsen en/of verwijderen van verkeerstekens en onderborden, waardoor een gebod of verbod ontstaat of wordt gewijzigd moet worden vastgesteld in een verkeersbesluit. </text:p>
            <text:p text:style-name="considerans.al">Een verkeersbesluit moet worden genomen voor de plaatsing en/of verwijdering van de verkeerstekens die worden genoemd in artikel 12 van het Besluit administratieve bepalingen inzake het wegverkeer (BABW). </text:p>
            <text:p text:style-name="considerans.al">De wegen waarover in dit besluit wordt besloten zijn in beheer bij de gemeente Nieuwkoop. </text:p>
            <text:p text:style-name="considerans.al">
            <text:span text:style-name="nadrukvet">Motivering:</text:span>
          </text:p>
            <text:p text:style-name="considerans.al">De gemeente Nieuwkoop zet zich in om een gezonde en duurzame gemeente te zijn. Het faciliteren van elektrische auto’s past hierbij. Elektrische auto’s zijn geluidsstil en verbeteren de lokale luchtkwaliteit. </text:p>
            <text:p text:style-name="considerans.al">In combinatie met groene stroom dragen elektrische auto’s bovendien significant bij aan de vermindering van C02 uitstoot. De ambitie om elektrisch vervoer en de elektrisch rijder te stimuleren is vastgelegd in de integrale visie laadinfrastructuur 2020. </text:p>
            <text:p text:style-name="considerans.al">De gemeente stelt zichzelf ten doel om alle elektrische rijders de mogelijkheid te bieden hun auto op te laden bij, of in de directe omgeving van, hun woning op voorwaarde dat een locatie voldoet aan het plaatsingsbeleid laadinfrastructuur 2024. </text:p>
            <text:p text:style-name="considerans.al">De gemeente Nieuwkoop faciliteert samen met marktpartijen, diverse oplaadpunten verspreid in alle kernen. Locaties worden bepaald aan de hand van prognoses en aanvragen van bezitters van elektrische auto’s, maar ook worden laadpalen geplaatst in gebieden die een bepaalde verkeer aantrekkende werking hebben zoals winkelgebieden en nieuwbouwwijken. Op die manier kan de bezitter van een elektrisch voertuig dicht bij huis opladen, maar ook tijdens een bezoek aan een van onze voorzieningen in de gemeente Nieuwkoop. </text:p>
            <text:p text:style-name="considerans.al">De Duizendblad in Nieuwkoop maakt onderdeel uit van de nieuwe woonwijk Buytewech-Noord, welke momenteel nog in ontwikkeling is. Binnen deze nieuwe woonwijk zijn op dit moment nog geen openbare laadvoorzieningen voor elektrische voertuigen aanwezig. Gelet op de toenemende vraag naar laadmogelijkheden en de gemeentelijke ambitie om elektrisch vervoer te stimuleren, is het wenselijk om openbare laadpalen binnen de wijk te realiseren.</text:p>
            <text:p text:style-name="considerans.al">Een inwoner van de Duizendblad heeft daarom bij de gemeente Nieuwkoop een verzoek ingediend voor het plaatsen van een openbare laadpaal ter hoogte van Duizendblad 12 te Nieuwkoop. De aanvrager beschikt over een elektrisch voertuig, maar heeft geen mogelijkheid om dit voertuig op eigen terrein op te laden. Om die reden is het noodzakelijk te voorzien in een openbaar oplaadpunt binnen een loopafstand van 100 meter van de woning van de aanvrager.</text:p>
            <text:p text:style-name="considerans.al">Uit onderzoek blijkt dat zich binnen een straal van 100 meter van de woning van de aanvrager geen openbare laadpaal bevindt. Sterker nog, binnen de gehele wijk Buytewech-Noord is momenteel nog geen openbare laadvoorziening aanwezig.</text:p>
            <text:p text:style-name="considerans.al">De beoogde locatie ter hoogte van Duizendblad 12 voldoet aan de gestelde afstandseis en is vanuit gebruiksoogpunt goed bereikbaar voor de aanvrager en toekomstige gebruikers. Daarnaast is de parkeerdruk op deze locatie acceptabel. De Duizendblad ligt in een nieuwe woonwijk waar nog voldoende parkeercapaciteit beschikbaar is. Door de aanleg van een laadpaal blijft voldoende restcapaciteit voor regulier parkeren aanwezig.</text:p>
            <text:p text:style-name="considerans.al">Bij de planvorming en inrichting van de woonwijk is bovendien reeds rekening gehouden met de toekomstige plaatsing van laadvoorzieningen in de openbare ruimte</text:p>
            <text:p text:style-name="considerans.al">De laadpaal wordt direct in gebruik genomen en wordt het eerste parkeervak gelijk beschikbaar gesteld voor het opladen. Wel wordt met dit verkeersbesluit gelijktijdig twee parkeerplaatsen gereserveerd. Mocht in de toekomst de laadbehoefte groter worden, wordt het tweede parkeervak beschikbaar gesteld voor het opladen. </text:p>
            <text:p text:style-name="considerans.al">Met dit verkeersbesluit wordt beoogd het voorkomen of beperken van door het verkeer veroorzaakte overlast, hinder of schade, zoals bedoeld in art. 2 van de Wegenverkeerswet. Door het aanwijzen van twee parkeerplaatsen voor het opladen van elektrische voertuigen levert de gemeente een bijdrage aan een veilige en schone openbare ruimte door het gebruik van elektrische voertuigen te stimuleren.</text:p>
            <text:p text:style-name="considerans.al">
            <text:span text:style-name="nadrukvet">Gehoord:</text:span>
          </text:p>
            <text:p text:style-name="considerans.al">Overeenkomstig met artikel 24 van het BABW heeft overleg plaatsgevonden met de verkeersadviseur van de politie. Overeenkomstig met artikel 26 van het BABW wordt het verkeersbesluit gepubliceerd in het Gemeenteblad</text:p>
            <text:p text:style-name="considerans_bottom"/>
          </text:section>
        </text:section>
        <text:section text:name="regeling-tekst_id1-3-2-2" text:style-name="regeling-tekst">
          <text:section text:name="tekst_id1-3-2-2-1" text:style-name="tekst">
            <text:p text:style-name="common-al">
            <text:span text:style-name="nadrukvet">Besluiten:</text:span>
          </text:p>
            <text:p text:style-name="common-al">Op grond van vorenstaande overwegingen besluiten burgemeester en wethouders: </text:p>
            <text:p text:style-name="common-al"/>
            <text:list text:style-name="id1-3-2-2-1-4">
              <text:list-item text:style-override="id1-3-2-2-1-4-1">
                <text:number>1.</text:number>
                <text:p text:style-name="al">Dat er twee parkeerplaatsen t.h.v. Duizendblad 12 in Nieuwkoop worden gereserveerd voor het opladen van elektrische voertuigen, door het plaatsen van bord E8c uit bijlage 1 van het RVV1990 met onderborden “alleen opladen elektrische voertuigen” en OB504+ bijbehorende markering; </text:p>
              </text:list-item>
              <text:list-item text:style-override="id1-3-2-2-1-4-2">
                <text:number>2.</text:number>
                <text:p text:style-name="al">Bovengenoemde maatregelen uit te voeren overeenkomstig bij dit besluit behorende situatieschets. </text:p>
                <text:p text:style-name="al"/>
              </text:list-item>
            </text:list>
            <text:p text:style-name="common-al">Aldus besloten te Nieuwkoop 3 augustus 2026 </text:p>
            <text:p text:style-name="common-al">Namens burgemeester en wethouders van Nieuwkoop,</text:p>
            <text:p text:style-name="common-al">Ariaan van der Vlugt </text:p>
            <text:p text:style-name="common-al">Afdelingsmanager Beheer Openbare Ruimte</text:p>
            <text:p text:style-name="common-al"/>
            <text:p text:style-name="common-al">
            <text:span text:style-name="nadrukvet">
              <text:span text:style-name="nadrukondlijn">Bezwaar</text:span>
            </text:span>
          </text:p>
            <text:p text:style-name="common-al">Het bezwaarschrift moet worden ondertekend en moet ten minste bevatten; </text:p>
            <text:list text:style-name="id1-3-2-2-1-12">
              <text:list-item text:style-override="id1-3-2-2-1-12-1">
                <text:number>1.</text:number>
                <text:p text:style-name="al">de naam en het adres van de indiener, </text:p>
              </text:list-item>
              <text:list-item text:style-override="id1-3-2-2-1-12-2">
                <text:number>2.</text:number>
                <text:p text:style-name="al">de dagtekening, </text:p>
              </text:list-item>
              <text:list-item text:style-override="id1-3-2-2-1-12-3">
                <text:number>3.</text:number>
                <text:p text:style-name="al">een omschrijving van het besluit waartegen het bezwaar is gericht en </text:p>
              </text:list-item>
              <text:list-item text:style-override="id1-3-2-2-1-12-4">
                <text:number>4.</text:number>
                <text:p text:style-name="al">de gronden van het bezwaar.</text:p>
              </text:list-item>
            </text:list>
            <text:p text:style-name="common-al">Op grond van artikel 7:1 van de Algemene wet bestuursrecht kunt u tegen dit besluit binnen zes weken na de dag van verzending of uitreiking een gemotiveerd bezwaarschrift indienen bij burgemeester en wethouders. Het bezwaarschrift kunt u sturen aan de gemeente Nieuwkoop, Postbus 1, 2460 AA Ter Aar. Een bezwaarschrift schorst de werking van het besluit niet. </text:p>
            <text:p text:style-name="common-al">Op grond van artikel 8:81 van de Algemene wet bestuursrecht kunt u wel de Voorzieningenrechter van de Rechtbank Postbus 20302, 2500 EH Den Haag, verzoeken een voorlopige voorziening te treffen indien onverwijlde spoed, gelet op de betrokken belangen, dat vereist. Voorwaarde is wel dat u ook bezwaar hebt gemaakt.</text:p>
            <text:p text:style-name="common-al">Het besluit ligt gedurende een termijn van zes weken ter inzage bij het klantcontactcentrum, Teylersplein 1 te Nieuwveen.</text:p>
            <text:p text:style-name="common-al">Situatieschetsen Duizendblad 12 in Nieuwkoop</text:p>
            <text:p text:style-name="common-al">
            <draw:frame><draw:text-box><text:section text:name="plaatje_id1-3-2-2-1-17-1" text:style-name="plaatje">
              <text:p text:style-name="illustratie_id1-3-2-2-1-17-1-1"><draw:frame draw:style-name="illustratie_id1-3-2-2-1-17-1-1" text:anchor-type="paragraph" svg:width="100mm" svg:height="106.7mm"><draw:image xlink:href="Pictures/Afbeelding1i22a185a1-2741-4962-9cc3-dfabf0a640da.jpg" xlink:type="simple"/></draw:frame></text:p>
            </text:section></draw:text-box></draw:frame>
          </text:p>
            <text:p text:style-name="last-al">
            <draw:frame><draw:text-box><text:section text:name="plaatje_id1-3-2-2-1-18-1" text:style-name="plaatje">
              <text:p text:style-name="illustratie_id1-3-2-2-1-18-1-1"><draw:frame draw:style-name="illustratie_id1-3-2-2-1-18-1-1" text:anchor-type="paragraph" svg:width="100mm" svg:height="72.30000000000001mm"><draw:image xlink:href="Pictures/Afbeelding2ic59143db-bfb2-46cf-bc24-6851904b5176.jpg" xlink:type="simple"/></draw:frame></text:p>
            </text:section></draw:text-box></draw:fram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7-1-1" style:parent-style-name="Standard">
      <style:paragraph-properties style:line-spacing="0mm" style:text-autospace="none" ofo:line-height="0.001cm"/>
    </style:style>
    <style:style style:family="graphic" style:name="illustratie_id1-3-2-2-1-17-1-1" style:parent-style-name="Standard">
      <style:graphic-properties style:horizontal-pos="left" style:horizontal-rel="paragraph" style:vertical-pos="top" style:vertical-rel="paragraph" style:wrap="none" ofo:margin-right="3mm"/>
    </style:style>
    <style:style style:family="paragraph" style:name="illustratie_id1-3-2-2-1-18-1-1" style:parent-style-name="Standard">
      <style:paragraph-properties style:line-spacing="0mm" style:text-autospace="none" ofo:line-height="0.001cm"/>
    </style:style>
    <style:style style:family="graphic" style:name="illustratie_id1-3-2-2-1-1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370802</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802</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802</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Nieuwkoop</meta:user-defined>
    <meta:user-defined meta:name="OVERHEID.Gemeente/OVERHEID.authority">Nieuwkoop</meta:user-defined>
    <meta:user-defined meta:name="OVERHEID.Informatietype/DC.type">officiële publicatie</meta:user-defined>
    <meta:user-defined meta:name="OVERHEIDop.Rubriek/DC.type">verkeersbesluit of -mededeling</meta:user-defined>
    <meta:user-defined meta:name="OVERHEID.Gemeente/DCTERMS.publisher">Nieuwkoop</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Nieuwkoop - laadpaal - Duizendblad Nieuwkoop</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laadpaal Duizendblad Nieuwkoop</meta:user-defined>
    <meta:user-defined meta:name="OVERHEIDop.verkeersbordcode">E8c</meta:user-defined>
    <dc:language>nl</dc:language>
    <meta:user-defined meta:name="OVERHEIDop.locatietype/OVERHEIDop.gebiedsmarkering">Punt</meta:user-defined>
    <meta:user-defined meta:name="DC.title">Verkeersbesluit; reserveren van twee parkeerplaatsen voor het opladen van elektrische voertuigen t.h.v. Duizendblad 12 in Nieuwkoop.</meta:user-defined>
    <meta:user-defined meta:name="DCTERMS.W3CDTF/DCTERMS.available">2026-08-03</meta:user-defined>
    <meta:user-defined meta:name="DCTERMS.W3CDTF/OVERHEIDop.jaargang">2026</meta:user-defined>
    <meta:user-defined meta:name="OVERHEIDop.publicationIssue">370802</meta:user-defined>
    <meta:user-defined meta:name="OVERHEIDop.GmbID/DC.identifier">gmb-2026-370802</meta:user-defined>
    <meta:user-defined meta:name="OVERHEIDop.versieInformatie"/>
  </office:meta>
</office:document-meta>
</file>