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Speeltuinvereniging de Ossenkop, Bred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Speeltuinvereniging de Ossenkop</text:p>
            <text:p text:style-name="common-al">Activiteit: Kamp voor kinderen van basisschoolleeftijd</text:p>
            <text:p text:style-name="common-al">Locatie: Schoolstraat 2A te Bredevoort</text:p>
            <text:p text:style-name="common-al">Datum/periode: Van 27 augustus 2026 12:00 tot 28 augustus 12:00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8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Speeltuinvereniging de Ossenkop, Bredev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801</meta:user-defined>
    <meta:user-defined meta:name="OVERHEIDop.GmbID/DC.identifier">gmb-2026-370801</meta:user-defined>
    <meta:user-defined meta:name="OVERHEIDop.versieInformatie"/>
  </office:meta>
</office:document-meta>
</file>