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oertuig, Nassaustraat ter hoogte van huisnummer 52 te Hoofddorp </text:p>
      <text:section text:name="zakelijke-mededeling_id1-3-2" text:style-name="zakelijke-mededeling">
        <text:section text:name="zakelijke-mededeling-tekst_id1-3-2-1" text:style-name="zakelijke-mededeling-tekst">
          <text:section text:name="tekst_id1-3-2-1-1" text:style-name="tekst">
            <text:p text:style-name="common-al">Wegens overtreding van artikel 6.25 van de Verordening Fysiek domein gemeente Haarlemmermeer 2019 is het volgende voertuig verwijderd: </text:p>
            <text:p text:style-name="common-al">
            <text:span text:style-name="nadrukvet">
              <text:span text:style-name="nadrukcur">
                <text:span text:style-name="nadrukondlijn">Hoofddorp</text:span>
              </text:span>
            </text:span>
          </text:p>
            <text:p text:style-name="common-al">Nassaustraat, auto met kenteken RT-570-S merk Skoda, kleur Donker</text:p>
            <text:p text:style-name="common-al">Eigenaar kan het voertuig binnen 13 weken ophalen van van Nispen recycle B.V. Motorweg 1 -A1 Industrieterrein de Liede in Vijfhuizen.</text:p>
            <text:p text:style-name="last-al">De eigenaar van dit voertuig kan het tegen betaling van de kosten, terugkrijgen. Na genoemde termijn wordt het niet opgehaalde voertuig vernietigd of verkocht. Van de eventuele opbrengst worden de gemaakte kosten verrekend. Nadere informatie te verkrijgen bij cluster Veiligheid, team Handhaving en Toezicht via telefoon 0900-185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0792</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2</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792</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Adres</meta:user-defined>
    <meta:user-defined meta:name="DC.title">Verwijderen voertuig, Nassaustraat ter hoogte van huisnummer 52 te Hoofddorp</meta:user-defined>
    <meta:user-defined meta:name="DCTERMS.W3CDTF/DCTERMS.available">2026-08-03</meta:user-defined>
    <meta:user-defined meta:name="DCTERMS.W3CDTF/OVERHEIDop.jaargang">2026</meta:user-defined>
    <meta:user-defined meta:name="OVERHEIDop.externeBijlage">Foto auto|exb-2026-27632</meta:user-defined>
    <meta:user-defined meta:name="OVERHEIDop.publicationIssue">370792</meta:user-defined>
    <meta:user-defined meta:name="OVERHEIDop.GmbID/DC.identifier">gmb-2026-370792</meta:user-defined>
    <meta:user-defined meta:name="OVERHEIDop.versieInformatie"/>
  </office:meta>
</office:document-meta>
</file>