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Zakelijke beschrijving anterieure overeenkomst Nieuwe Kerkstraat 0 achter 56 te Nijkerkerveen</text:p>
      <text:section text:name="regeling_id1-3-2" text:style-name="regeling">
        <text:section text:name="aanhef_id1-3-2-1" text:style-name="aanhef">
          <text:section text:name="preambule_id1-3-2-1-1" text:style-name="preambule">
            <text:p text:style-name="al">Burgemeester en wethouders van gemeente Nijkerk maken bekend dat met de initiatiefnmers (gevestigd te Nijkerkerveen, Van Dijkhuizenstraat 64) een overeenkomst is gesloten (ex. art. 13.22 en 16.138 van de Omgevingswet) voor het slopen van de bestaande bedrijfsloods en de bouw van 9 grondgebonden woningen met bijgebouwen aan Nieuwe Kerkstraat 0 achter 56 te Nijkerkerveen (kadastraal bekend als gemeente Nijkerk (Gld), sectie G, nummers 4715, 7375, 7377, 7379, 7381, 7382, 7384, 7385 en 7388). Hiervoor is een omgevingsvergunning met kenmerk 2025W1044 in procedure gebracht. </text:p>
            <text:p text:style-name="al"/>
            <text:p text:style-name="al">Specifieke uitgangspunten van de overeenkomst zijn:</text:p>
            <text:p text:style-name="al">• De plankosten die samenhangen met de ontwikkeling zijn voor rekening van de initiatiefnemer;</text:p>
            <text:p text:style-name="al">• Eventuele tegemoetkoming in schade (nadeelcompensatie) is voor rekening van de initiatiefnemer;</text:p>
            <text:p text:style-name="al">• De gemeente draagt er zorg voor dat de benodigde omgevingsvergunning voor een buitenplanse omgevingsplanactiviteit (BOPA) op voortvarende wijze de daartoe geëigende procedure doorloopt.</text:p>
            <text:p text:style-name="al">De initiatiefnemer en de gemeente hebben de overeenkomst ondertekend. Op basis van de overeenkomst is de economische uitvoerbaarheid van deze ontwikkeling geborgd. </text:p>
            <text:p text:style-name="al"/>
            <text:p text:style-name="al">
            <text:span text:style-name="nadrukvet">Inzage</text:span>
            <text:span text:style-name="nadrukvet"/>
          </text:p>
            <text:p text:style-name="al">Een zakelijke beschrijving van de overeenkomst ligt van 6 augustus tot en met 19 augustus 2026 voor een ieder ter inzage. U kunt deze inzien in het gemeentehuis aan Van 't Hoffstraat 24 in Nijkerk, uitsluitend na het maken van een telefonische afspraak via telefoonnummer 033 - 247 22 22. </text:p>
            <text:p text:style-name="al"/>
            <text:p text:style-name="al">
            <text:span text:style-name="nadrukvet">Zienswijzen</text:span>
          </text:p>
            <text:p text:style-name="al">Tegen de exploitatieovereenkomst kunnen geen bezwaren of zienswijzen worden ingediend. </text:p>
          </text:section>
        </text:section>
        <text:section text:name="regeling-tekst_id1-3-2-2" text:style-name="regeling-tekst">
          <text:section text:name="artikel_id1-3-2-2-1" text:style-name="artikel">
            <text:p text:style-name="artikel_kop_titel"><text:span text:style-name="artikel_kop_label"/> </text:p>
            <text:p text:style-name="al">Nijkerk, 5 augustus 2026</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707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ijkerk</meta:user-defined>
    <meta:user-defined meta:name="OVERHEID.Informatietype/DC.type">officiële publicatie</meta:user-defined>
    <meta:user-defined meta:name="OVERHEIDop.Rubriek/DC.type">overige overheidsinformatie</meta:user-defined>
    <meta:user-defined meta:name="OVERHEID.Gemeente/OVERHEID.authority">Nijkerk</meta:user-defined>
    <meta:user-defined meta:name="OVERHEID.Gemeente/DCTERMS.publisher">Nijkerk</meta:user-defined>
    <meta:user-defined meta:name="OVERHEID.TaxonomieBeleidsagendaDecentraal/OVERHEID.category">Ruimte en infrastructuur | Organisatie en beleid</meta:user-defined>
    <meta:user-defined meta:name="OVERHEIDop.referentienummer">2025W1044</meta:user-defined>
    <meta:user-defined meta:name="DCTERMS.abstract">Anterieure overeenkomst gesloten voor het slopen van de bestaande bedrijfsloods en de bouw van 9 grondgebonden woningen met bijgebouwen. </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Gemeente Nijkerk - Zakelijke beschrijving anterieure overeenkomst Nieuwe Kerkstraat 0 achter 56 te Nijkerkerveen</meta:user-defined>
    <meta:user-defined meta:name="DCTERMS.W3CDTF/DCTERMS.available">2026-08-05</meta:user-defined>
    <meta:user-defined meta:name="DCTERMS.W3CDTF/OVERHEIDop.jaargang">2026</meta:user-defined>
    <meta:user-defined meta:name="OVERHEIDop.publicationIssue">370790</meta:user-defined>
    <meta:user-defined meta:name="OVERHEIDop.GmbID/DC.identifier">gmb-2026-370790</meta:user-defined>
    <meta:user-defined meta:name="OVERHEIDop.versieInformatie"/>
  </office:meta>
</office:document-meta>
</file>