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office:automatic-styles>
  <office:body>
    <office:text>
      <text:p text:style-name="new_page_staatscourant"/>
      <text:p text:style-name="single-kop-titel">Vaststellen wijziging omgevingsplan Gorinchem, Linge II Zui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rinchem maken op grond van artikel 16.30 van de Omgevingswet bekend dat de gemeenteraad het 'wijzigingsbesluit omgevingsplan Gorinchem' op 1 juli 2026 heeft vastgesteld. Met dit wijzigingsbesluit heeft de gemeente het ‘Omgevingsplan gemeente Gorinchem’ gewijzigd voor de locatie Linge II Zuid. </text:p>
            <text:p text:style-name="common-al">
            <text:span text:style-name="nadrukvet">Aanleiding en inhoud </text:span>
          </text:p>
            <text:p text:style-name="common-al">De planlocatie ligt buitendijks en is ten noorden en westen begrensd door de Linge. Oostelijk en zuidelijk is deze begrensd door een waterkering, waarover de wegen Spijksedijk en Lingebrug lopen. </text:p>
            <text:p text:style-name="common-al">In 2020 zette het Rijksvastgoedbedrijf zijn gronden aan de Spijksedijk 2, 2a, 4 en 6 te koop. Op verzoek van de gemeente schortte Rijksvastgoedbedrijf de verkoopprocedure op, zodat de gemeente een Nota van Uitgangspunten op kon stellen ten behoeve van de herontwikkeling van de betreffende kavels. In 2022 is de Nota van Uitgangspunten vastgesteld, waarna de gronden aan een ontwikkelaar zijn verkocht. </text:p>
            <text:p text:style-name="common-al">In maart 2025 is er een voorbereidingsbesluit genomen voor dit plangebied zodat er een ontwikkeling kan plaatsvinden in het kader van NvU. Daarmee startte een nieuwe fase in het project: de planuitwerking naar een wijziging van het omgevingsplan voor deze locatie. Samen met de ontwikkelaar is hier gelijktijdig invulling aan gegeven. In januari en februari is het ontwerp wijziging omgevingsplan ter inzage gelegd. Tijdens de termijn van terinzagelegging zijn 9 zienswijzen binnengekomen. Voor de strekking en beantwoording van de zienswijzen verwijzen wij u naar de nota van zienswijzen. </text:p>
            <text:p text:style-name="common-al">De wijziging maakt in eerste instantie de realisatie van maximaal 110 woningen uit verschillende segmenten mogelijk. Daarnaast biedt het plan ruimte voor kleinschalige bedrijvigheid in de plint, zoals ateliers en kantoren. Bij het oostelijke deel van de planlocatie zijn de milieucategorieën afgeschaald, waardoor de beoogde woningbouw mogelijk wordt. </text:p>
            <text:p text:style-name="common-al">Voor een volledig overzicht van alle wijzigingen en de gevoerde participatie wordt verwezen naar de stukken die ter inzage liggen. </text:p>
            <text:p text:style-name="common-al">
            <text:span text:style-name="nadrukvet">Inzage</text:span>
          </text:p>
            <text:p text:style-name="common-al">Alle stukken van deze wijziging omgevingsplan zijn vanaf 4 augustus gedurende 6 weken in te zien. U kunt de stukken op verschillende manieren bekijken: </text:p>
            <text:list text:style-name="id1-3-2-1-1-10">
              <text:list-item text:style-override="id1-3-2-1-1-10-1">
                <text:number>1.</text:number>
                <text:p text:style-name="al"> De tekst van het ontwerp wijzigingsbesluit en de regels kunt u vinden op de landelijke website: Zoeken in officiële bekendmakingen | Overheid.nl &gt; Officiële bekendmakingen Vink onder het kopje ''Documentsoort'' de optie ''Gemeenteblad'' aan en zoek vervolgens in de zoekbalk op ''Besluit tot wijziging van het omgevingsplan Gorinchem, Linge II Zuid''. </text:p>
              </text:list-item>
              <text:list-item text:style-override="id1-3-2-1-1-10-2">
                <text:number>2.</text:number>
                <text:p text:style-name="al"> Klik in Regels op de kaart op de groene ''Regels op de kaart'' button. Klik vervolgens op ''Document zoeken'' en zoek naar: "Omgevingsplan gemeente Gorinchem". Klik op het “Omgevingsplan gemeente Gorinchem” om het omgevingsplan in de rechterzijde van uw scherm te openen. Klik in het omgevingsplan op het kopje ''Regels'' om de gewijzigde regels te zien. </text:p>
              </text:list-item>
              <text:list-item text:style-override="id1-3-2-1-1-10-3">
                <text:number>3.</text:number>
                <text:p text:style-name="al"> Op de website van de gemeente Gorinchem </text:p>
              </text:list-item>
            </text:list>
            <text:p text:style-name="common-al">De stukken zijn ook in te zien in het stadskantoor, Stadshuisplein 1 in Gorinchem. </text:p>
            <text:p text:style-name="common-al">Hiervoor dient u een afspraak te maken. Dit kan door een e-mail te sturen aan: </text:p>
            <text:p text:style-name="common-al">
            <text:a xlink:href="mailto:p.v.d.werff@gorinchem.nl" xlink:type="simple">
              <text:span text:style-name="nadrukondlijn">p.v.d.werff@gorinchem.nl</text:span>
            </text:a> of telefonisch een afspraak te maken via telefoonnummer 140183 </text:p>
            <text:p text:style-name="common-al">U kunt de bijbehorende stukken digitaal bekijken via het digitale publicatieblad op <text:a xlink:href="http://www.officielebekendmakingen.nl" xlink:type="simple"><text:span text:style-name="nadrukondlijn">www.officielebekendmakingen.nl</text:span></text:a></text:p>
            <text:p text:style-name="common-al">De documenten hangen als ‘Bekijk documenten’ aan deze publicatie (zie linker kolom) </text:p>
            <text:p text:style-name="common-al">
            <text:span text:style-name="nadrukvet">Welke stukken kunt u inzien?</text:span>
          </text:p>
            <text:p text:style-name="common-al">De stukken die ter inzage liggen zijn:</text:p>
            <text:list text:style-name="id1-3-2-1-1-18">
              <text:list-item text:style-override="id1-3-2-1-1-18-1">
                <text:number>-</text:number>
                <text:p text:style-name="al"> de regels en de bijbehorende locaties die toegevoegd worden aan het omgevingsplan </text:p>
              </text:list-item>
              <text:list-item text:style-override="id1-3-2-1-1-18-2">
                <text:number>-</text:number>
                <text:p text:style-name="al">de motivering en bijbehorende bijlagen</text:p>
              </text:list-item>
            </text:list>
            <text:p text:style-name="common-al">
            <text:span text:style-name="nadrukvet">Beroep instellen bij de Raad van State</text:span>
          </text:p>
            <text:p text:style-name="common-al">Bent u het niet eens met dit besluit en/of de bijbehorende stukken? Dan kunt u als belanghebbende beroep instellen bij de Afdeling bestuursrechtspraak van de Raad van State. Dit moet uiterlijk op 15 september 2026. U stelt beroep in door binnen de beroepstermijn een gemotiveerd, gedagtekend en ondertekend beroepschrift in te dienen bij de Afdeling bestuursrechtspraak van de Raad van State, Postbus 20019, 2500 EA te Den Haag. </text:p>
            <text:p text:style-name="last-al">Een wijziging van het omgevingsplan treedt in werking op de dag waarop 4 weken zijn verstreken sinds de dag waarop het vaststellingsbesluit bekend is gemaakt. Een ingesteld beroep schorst de inwerkingtreding van het gewijzigde omgevingsplan niet. Wel is het, indien u tijdig beroep heeft ingesteld, mogelijk de voorzitter van de Afdeling bestuursrechtspraak schriftelijk te verzoeken om een voorlopige voorziening te treffen tegen de wijziging van het omgevingsplan (adres idem). Indien een dergelijk verzoek is gedaan, wordt de inwerkingtreding van de wijziging opgeschort totdat op het verzoek is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7078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8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8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Gorinchem</meta:user-defined>
    <meta:user-defined meta:name="OVERHEID.Informatietype/DC.type">officiële publicatie</meta:user-defined>
    <meta:user-defined meta:name="OVERHEIDop.Rubriek/DC.type">participatie</meta:user-defined>
    <meta:user-defined meta:name="OVERHEID.Gemeente/OVERHEID.authority">Gorinchem</meta:user-defined>
    <meta:user-defined meta:name="OVERHEID.Gemeente/DCTERMS.publisher">Gorinchem</meta:user-defined>
    <meta:user-defined meta:name="OVERHEID.TaxonomieBeleidsagendaDecentraal/OVERHEID.category">Ruimte en infrastructuur | Organisatie en beleid</meta:user-defined>
    <dc:language>nl</dc:language>
    <meta:user-defined meta:name="OVERHEIDop.locatietype/OVERHEIDop.gebiedsmarkering">Buurt</meta:user-defined>
    <meta:user-defined meta:name="OVERHEIDop.locatietype/OVERHEIDop.gebiedsmarkering">Weg</meta:user-defined>
    <meta:user-defined meta:name="OVERHEIDop.locatietype/OVERHEIDop.gebiedsmarkering">Weg</meta:user-defined>
    <meta:user-defined meta:name="DC.title">Vaststellen wijziging omgevingsplan Gorinchem, Linge II Zuid</meta:user-defined>
    <meta:user-defined meta:name="OVERHEIDop.datumEindeReactietermijn">2026-09-15</meta:user-defined>
    <meta:user-defined meta:name="OVERHEIDop.TilID/OVERHEIDop.terinzageleggingOP">til-2026-30754</meta:user-defined>
    <meta:user-defined meta:name="DCTERMS.W3CDTF/DCTERMS.available">2026-08-04</meta:user-defined>
    <meta:user-defined meta:name="DCTERMS.W3CDTF/OVERHEIDop.jaargang">2026</meta:user-defined>
    <meta:user-defined meta:name="OVERHEIDop.publicationIssue">370781</meta:user-defined>
    <meta:user-defined meta:name="OVERHEIDop.GmbID/DC.identifier">gmb-2026-370781</meta:user-defined>
    <meta:user-defined meta:name="OVERHEIDop.versieInformatie"/>
  </office:meta>
</office:document-meta>
</file>