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Berghof 24, 6932JS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 juli 2026 besloten om de beslistermijn voor zaaknummer Z2026-00001080 voor een omgevingsvergunning omtrent de plaatsing van een dakkapel op de locatie Berghof 24, 6932JS Westervoort te verlengen voor een periode van maximaal 6 weken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7077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80</meta:user-defined>
    <meta:user-defined meta:name="DCTERMS.abstract">Betreft: Beschikking verlenging beslistermijn op locatie Berghof 24, 6932JS Westervoort</meta:user-defined>
    <dc:language>nl</dc:language>
    <meta:user-defined meta:name="OVERHEIDop.locatietype/OVERHEIDop.gebiedsmarkering">Vlak</meta:user-defined>
    <meta:user-defined meta:name="DC.title">Kennisgeving verlenging beslistermijn omgevingsvergunning Berghof 24, 6932JS Westervoor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75</meta:user-defined>
    <meta:user-defined meta:name="OVERHEIDop.GmbID/DC.identifier">gmb-2026-370775</meta:user-defined>
    <meta:user-defined meta:name="OVERHEIDop.versieInformatie"/>
  </office:meta>
</office:document-meta>
</file>