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32250i07013de2-b90c-4dd6-ae2e-98961f0f15f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oor het wegslepen van een voertuig van een onbekende eigenaar aan Colvenierstraat te Gorinchem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akt bekend dat zij op grond van artikel 125 van de Gemeentewet en artikel 170, lid 1, van de Wegenverkeerswet voornemens is het voertuig weg te slepen. </text:p>
            <text:p text:style-name="common-al">
            <draw:frame><draw:text-box><text:section text:name="plaatje_id1-3-2-1-1-2-1" text:style-name="plaatje">
              <text:p text:style-name="illustratie_id1-3-2-1-1-2-1-1"><draw:frame draw:style-name="illustratie_id1-3-2-1-1-2-1-1" text:anchor-type="paragraph" svg:width="120mm" svg:height="31.400000000000002mm"><draw:image xlink:href="Pictures/Schermafbeelding2026-07-30132250i07013de2-b90c-4dd6-ae2e-98961f0f15f2.png" xlink:type="simple"/></draw:frame></text:p>
            </text:section></draw:text-box></draw:frame>
          </text:p>
            <text:p text:style-name="common-al">
            <text:span text:style-name="nadrukvet">Voertuig</text:span>
          </text:p>
            <text:p text:style-name="common-al">Het voertuig is geconstateerd op 27 mei 2026 en 24 juli 2026 op de Colvenierstraat te Gorinchem. Wij zijn voornemens om het voertuig weg te slepen op grond van artikel 3.3.2 van de Verordening Fysieke Leefomgeving gemeente Gorinchem. De eigenaar van het voertuig kan niet worden achterhaald.</text:p>
            <text:p text:style-name="common-al">Wij roepen de eigenaar of kentekenhouder (kenteken: OP4644J) van het voertuig op deze binnen 7 dagen na publicatie van deze bekendmaking te verwijderen en verwijderd te houden uit de Gemeente Gorinchem. Als het voertuig binnen deze periode niet is verwijderd, zijn wij voornemens om de overtreding te beëindigen door het toepassen van bestuursdwang. Dit houdt in dat wij het voertuig – op kosten van de eigenaar – zullen (laten) verwijderen. Deze bevoegdheid steunt op artikel 125 van de Gemeentewet.</text:p>
            <text:p text:style-name="common-al">Het voertuig wordt gesleept naar het terrein van Logicx aan de Laaglandseweg 37 in Vuren. De rechthebbende van het voertuig kan, na betaling van de kosten verbonden aan het verwijderen en bewaren, het voertuig terugkrijgen.</text:p>
            <text:p text:style-name="common-al">
            <text:span text:style-name="nadrukvet">Zienswijze</text:span>
          </text:p>
            <text:p text:style-name="common-al">Voordat wij tot het daadwerkelijk verwijderen van het voertuig over zullen gaan – in het geval dat het voertuig dus niet verwijderd is – stellen wij de eigenaar, op basis van artikel 4:8 van de Algemene wet bestuursrecht, in de gelegenheid een zienswijze op dit voornemen te geven binnen 5 dagen na publicatie van deze bekendmaking.</text:p>
            <text:p text:style-name="common-al">Voor het mondeling indienen van een zienswijze kan de eigenaar van het voertuig contact opnemen met Team Veiligheid en Toezicht bereikbaar op telefoonnummer 14 0183. Het is ook mogelijk om vóór 11 augustus 2026 schriftelijk te reageren. Een schriftelijke reactie kan gestuurd worden naar <text:a xlink:href="mailto:wegslepen@gorinchem.nl" xlink:type="simple">wegslepen@gorinchem.nl</text:a>.</text:p>
            <text:p text:style-name="common-al">Deze bekendmaking is geen besluit in de zin van de Algemene wet bestuursrecht. Het indienen van bezwaar of beroep is dan ook niet mogelijk.</text:p>
            <text:p text:style-name="last-al">Mochten er nog vragen en/of opmerkingen zijn naar aanleiding van deze bekendmaking dan kan er contact opgenomen worden met Team Veiligheid en Toezicht, telefoonnummer 14 01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77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7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7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Weg</meta:user-defined>
    <meta:user-defined meta:name="DC.title">Voornemen voor het wegslepen van een voertuig van een onbekende eigenaar aan Colvenierstraat te Gorinchem</meta:user-defined>
    <meta:user-defined meta:name="DCTERMS.W3CDTF/DCTERMS.available">2026-08-04</meta:user-defined>
    <meta:user-defined meta:name="DCTERMS.W3CDTF/OVERHEIDop.jaargang">2026</meta:user-defined>
    <meta:user-defined meta:name="OVERHEIDop.publicationIssue">370773</meta:user-defined>
    <meta:user-defined meta:name="OVERHEIDop.GmbID/DC.identifier">gmb-2026-370773</meta:user-defined>
    <meta:user-defined meta:name="OVERHEIDop.versieInformatie"/>
  </office:meta>
</office:document-meta>
</file>