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Knibbelweide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Knibbelweide</text:p>
            <text:p text:style-name="common-al">Locatie: Knibbelweide 2 te Aalten</text:p>
            <text:p text:style-name="common-al">Datum/periode: Op 8 augustus 2026 van 17:00 tot 23:00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7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Buurtfeest Knibbelweide, Aa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756</meta:user-defined>
    <meta:user-defined meta:name="OVERHEIDop.GmbID/DC.identifier">gmb-2026-370756</meta:user-defined>
    <meta:user-defined meta:name="OVERHEIDop.versieInformatie"/>
  </office:meta>
</office:document-meta>
</file>