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urtbarbecue Hoekelum 2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30 juli 2026</text:p>
            <text:p text:style-name="common-al">Omschrijving: Buurtbarbecue Hoekelum</text:p>
            <text:p text:style-name="common-al">Locatie: Hoekelum 5, 7339 KG Ugchelen</text:p>
            <text:p text:style-name="common-al">Zaaknummer: 02006313743</text:p>
            <text:p text:style-name="common-al">Datum evenement: 29 augustus 2026</text:p>
            <text:p text:style-name="common-al">Tijdstip evenement: 16:00 uur tot 01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075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13743</meta:user-defined>
    <dc:language>nl</dc:language>
    <meta:user-defined meta:name="OVERHEIDop.locatietype/OVERHEIDop.gebiedsmarkering">Punt</meta:user-defined>
    <meta:user-defined meta:name="DC.title">Besluit evenementenvergunning buurtbarbecue Hoekelum 29 augustus 202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54</meta:user-defined>
    <meta:user-defined meta:name="OVERHEIDop.GmbID/DC.identifier">gmb-2026-370754</meta:user-defined>
    <meta:user-defined meta:name="OVERHEIDop.versieInformatie"/>
  </office:meta>
</office:document-meta>
</file>