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an geluidshinder voor het uitvoeren van nachtelijke werkzaamheden van 23 tot en met 26 juli 2026 aan Merwedebrug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en zijn verleend:</text:p>
            <text:p text:style-name="common-al">
            <text:span text:style-name="nadrukvet">Merwedebrug, Gorinchem</text:span> (verzonden 23/07 ’26)</text:p>
            <text:p text:style-name="common-al">Ontheffing Geluidshinder voor het uitvoeren van nachtelijke werkzaamheden aan de Merwedebrug van 23 t/m 26 juli 2026 te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075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Ontheffing van geluidshinder voor het uitvoeren van nachtelijke werkzaamheden van 23 tot en met 26 juli 2026 aan Merwedebrug te Gorinche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753</meta:user-defined>
    <meta:user-defined meta:name="OVERHEIDop.GmbID/DC.identifier">gmb-2026-370753</meta:user-defined>
    <meta:user-defined meta:name="OVERHEIDop.versieInformatie"/>
  </office:meta>
</office:document-meta>
</file>