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plaatsen van een tijdelijke communicatiemast , De Stripe 22, Earn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plaatsen van een tijdelijke communicatiemast , De Stripe 22, Earnewâld</text:p>
            <text:p text:style-name="common-al">Zaaknummer: TZ2026-001844</text:p>
            <text:p text:style-name="common-al">Zaakadres: De Stripe 22, Earnewâld</text:p>
            <text:p text:style-name="common-al">Omschrijving: het plaatsen van een tijdelijke communicatiemast </text:p>
            <text:p text:style-name="common-al">Datum ontvangst: 30-07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7074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44</meta:user-defined>
    <meta:user-defined meta:name="DCTERMS.abstract">het plaatsen van een tijdelijke communicatiemast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plaatsen van een tijdelijke communicatiemast , De Stripe 22, Earnewâ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749</meta:user-defined>
    <meta:user-defined meta:name="OVERHEIDop.GmbID/DC.identifier">gmb-2026-370749</meta:user-defined>
    <meta:user-defined meta:name="OVERHEIDop.versieInformatie"/>
  </office:meta>
</office:document-meta>
</file>