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rel-column-width="32*"/>
    </style:style>
    <style:style style:family="table-column" style:parent-style-name="colspec" style:name="id1-3-2-1-1-5-1-2">
      <style:table-column-properties style:rel-column-width="58*"/>
    </style:style>
  </office:automatic-styles>
  <office:body>
    <office:text>
      <text:p text:style-name="new_page_staatscourant"/>
      <text:p text:style-name="single-kop-titel">Inspraakmogelijkheid openbaar onderzoek voor hernieuwing en wijziging van de inrichting Cargill Gent en de bouw van een nieuwe Seed Cleaning</text:p>
      <text:section text:name="zakelijke-mededeling_id1-3-2" text:style-name="zakelijke-mededeling">
        <text:section text:name="zakelijke-mededeling-tekst_id1-3-2-1" text:style-name="zakelijke-mededeling-tekst">
          <text:section text:name="tekst_id1-3-2-1-1" text:style-name="tekst">
            <text:p text:style-name="tussenkopcur">Waarom deze publicatie?</text:p>
            <text:p text:style-name="common-al">Als gevolg van internationale verplichtingen moeten landen onderling samenwerken om mens en milieu te beschermen. Deze internationale verplichtingen zijn vastgelegd in de Verdragen van Helsinki (1992) en Espoo (1991). Eén van de verschillen tussen deze verdagen is dat het Verdrag van Helsinki van toepassing is voor inrichtingen binnen 15 km van de landsgrens terwijl voor het Verdrag van Espoo de grens geldt van 5 km vanaf de grensovergang. </text:p>
            <text:p text:style-name="tussenkopcur">Er is een aanvraag omgevingsvergunning</text:p>
            <text:p text:style-name="common-al">Bij de provincie Oost-Vlaanderen is een aanvraag voor een omgevingsvergunning ingediend. De aanvraag heeft de volgende kenmerken:</text:p>
            <text:section text:name="table_id1-3-2-1-1-5" text:style-name="table">
              <text:p text:style-name="table_top"/>
              <table:table table:style-name="tgroup">
                <table:table-column table:style-name="id1-3-2-1-1-5-1-1"/>
                <table:table-column table:style-name="id1-3-2-1-1-5-1-2"/>
                <table:table-row table:style-name="row">
                  <table:table-cell table:style-name="entry" table:number-rows-spanned="1" table:number-columns-spanned="1">
                    <text:p text:style-name="table_al">Omgevingsloket-nummer</text:p>
                  </table:table-cell>
                  <table:table-cell table:style-name="entry" table:number-rows-spanned="1" table:number-columns-spanned="1">
                    <text:p text:style-name="table_al">OMV_2025065653</text:p>
                  </table:table-cell>
                </table:table-row>
                <table:table-row table:style-name="row">
                  <table:table-cell table:style-name="entry" table:number-rows-spanned="1" table:number-columns-spanned="1">
                    <text:p text:style-name="table_al">Gegevens aanvrager </text:p>
                  </table:table-cell>
                  <table:table-cell table:style-name="entry" table:number-rows-spanned="1" table:number-columns-spanned="1">
                    <text:p text:style-name="table_al">Cargill NV Gent</text:p>
                    <text:p text:style-name="table_al">Moervaartkaai 1</text:p>
                    <text:p text:style-name="table_al">9042 Gent</text:p>
                  </table:table-cell>
                </table:table-row>
                <table:table-row table:style-name="row">
                  <table:table-cell table:style-name="entry" table:number-rows-spanned="1" table:number-columns-spanned="1">
                    <text:p text:style-name="table_al">Locatie van het project</text:p>
                  </table:table-cell>
                  <table:table-cell table:style-name="entry" table:number-rows-spanned="1" table:number-columns-spanned="1">
                    <text:p text:style-name="table_al">Moervaartkaai 1</text:p>
                    <text:p text:style-name="table_al">9042 Gent</text:p>
                  </table:table-cell>
                </table:table-row>
                <table:table-row table:style-name="row">
                  <table:table-cell table:style-name="entry" table:number-rows-spanned="1" table:number-columns-spanned="1">
                    <text:p text:style-name="table_al">Onderwerp verzoek</text:p>
                  </table:table-cell>
                  <table:table-cell table:style-name="entry" table:number-rows-spanned="1" table:number-columns-spanned="1">
                    <text:p text:style-name="table_al">Hernieuwing van de inrichting en de bouw van een nieuwe Seed Cleaning</text:p>
                  </table:table-cell>
                </table:table-row>
              </table:table>
              <text:p text:style-name="table_bottom"/>
            </text:section>
            <text:p text:style-name="tussenkopcur">Wilt u de aanvraag bekijken? </text:p>
            <text:p text:style-name="common-al">Dat kan. In de periode van <text:span text:style-name="nadrukvet">18 juli 2026 tot en met 16 augustus 2026</text:span> ligt de aanvraag ter inzage. U kunt de aanvraag en de onderliggende stukken bekijken via <text:a xlink:href="https://omgevingsloketinzage.omgeving.vlaanderen.be/" xlink:type="simple">https://omgevingsloketinzage.omgeving.vlaanderen.be/</text:a>. Om toegang te krijgen, gebruikt u het nummer van het omgevingsloket. Dit nummer is: 2025065653.</text:p>
            <text:p text:style-name="common-al">Als u de aanvraag niet digitaal wilt inzien, is er een tweede manier. U kunt namelijk een afspraak maken bij: </text:p>
            <text:p text:style-name="common-al"/>
            <text:p text:style-name="common-al">Balie Bouwen</text:p>
            <text:p text:style-name="common-al">Woodrow Wilsonplein 1</text:p>
            <text:p text:style-name="common-al">9000 Gent</text:p>
            <text:p text:style-name="common-al">België</text:p>
            <text:p text:style-name="common-al"/>
            <text:p text:style-name="common-al">Een afspraak maakt u via <text:a xlink:href="mailto:bouwen@stad.gent" xlink:type="simple">bouwen@stad.gent</text:a> of telefoonnummer +32 (0)9 266 79 50. </text:p>
            <text:p text:style-name="tussenkopcur">Informatievergadering</text:p>
            <text:p text:style-name="common-al">Op <text:span text:style-name="nadrukvet">23 juli 2026 </text:span>heeft er een informatievergadering plaatsgevonden over de aanvraag. U kunt informatie vinden over de informatievergadering op: <text:a xlink:href="https://stad.gent/nl/wonen-bouwen/omgevingsvergunning/openbare-onderzoeken-lopende-dossiers-en-beslissingen/informatievergaderingen-voor-vergunningsaanvragen" xlink:type="simple">https://stad.gent/nl/wonen-bouwen/omgevingsvergunning/openbare-onderzoeken-lopende-dossiers-en-beslissingen/informatievergaderingen-voor-vergunningsaanvragen</text:a>.</text:p>
            <text:p text:style-name="tussenkopcur">Wilt u bezwaar indienen?</text:p>
            <text:p text:style-name="common-al">U kunt bezwaar indienen <text:span text:style-name="nadrukvet">tot en met 16 augustus 2026</text:span>. De indiening van het bezwaar kan op twee manieren.</text:p>
            <text:p text:style-name="common-al">De eerste manier is door het afgeven van een schriftelijk bezwaarschrift bij:</text:p>
            <text:p text:style-name="common-al"/>
            <text:p text:style-name="common-al">Balie Bouwen</text:p>
            <text:p text:style-name="common-al">Woodrow Wilsonplein 1</text:p>
            <text:p text:style-name="common-al">9000 Gent</text:p>
            <text:p text:style-name="common-al">België</text:p>
            <text:p text:style-name="common-al"/>
            <text:p text:style-name="common-al">Dit kan enkel op afspraak. U kan een afspraak maken via e-mailadres <text:a xlink:href="mailto:bouwen@stad.gent" xlink:type="simple">bouwen@stad.gent</text:a> of telefoonnummer +32 (0)9 266 79 50.</text:p>
            <text:p text:style-name="common-al">De tweede manier is via een aangetekend schrijven aan: </text:p>
            <text:p text:style-name="common-al"/>
            <text:p text:style-name="common-al">College van burgemeester en schepenen </text:p>
            <text:p text:style-name="common-al">Botermarkt 1</text:p>
            <text:p text:style-name="common-al">9000 Gent</text:p>
            <text:p text:style-name="common-al">België</text:p>
            <text:p text:style-name="common-al"/>
            <text:p text:style-name="common-al">U moet duidelijk het omgevingsloketnummer OMV_2025065653 op het bezwaar vermelden.</text:p>
            <text:p text:style-name="tussenkopcur">Het definitieve besluit</text:p>
            <text:p text:style-name="common-al">Na de inzageprocedure volgt het definitieve besluit. Als u het definitieve besluit wilt bekijken kan dat via het Omgevingsloket (<text:a xlink:href="https://omgevingsloketinzage.omgeving.vlaanderen.be/" xlink:type="simple">https://omgevingsloketinzage.omgeving.vlaanderen.be/</text:a>) Om toegang te krijgen tot het besluit, gebruikt u het nummer van het omgevingsloket. Dit nummer is: 2025065653.</text:p>
            <text:p text:style-name="last-al">Wij zullen u niet persoonlijk op de hoogte brengen van het definitieve besluit. Het is dus belangrijk het omgevingsloket goed in de gaten te hou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07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Gemeente</meta:user-defined>
    <meta:user-defined meta:name="DC.title">Inspraakmogelijkheid openbaar onderzoek voor hernieuwing en wijziging van de inrichting Cargill Gent en de bouw van een nieuwe Seed Cleaning</meta:user-defined>
    <meta:user-defined meta:name="DCTERMS.W3CDTF/DCTERMS.available">2026-08-03</meta:user-defined>
    <meta:user-defined meta:name="DCTERMS.W3CDTF/OVERHEIDop.jaargang">2026</meta:user-defined>
    <meta:user-defined meta:name="OVERHEIDop.publicationIssue">370747</meta:user-defined>
    <meta:user-defined meta:name="OVERHEIDop.GmbID/DC.identifier">gmb-2026-370747</meta:user-defined>
    <meta:user-defined meta:name="OVERHEIDop.versieInformatie"/>
  </office:meta>
</office:document-meta>
</file>