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wezig hebben van twee kansspelautomaten in het horecabedrijf aan Molenstraat 7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en zijn verleend: </text:p>
            <text:p text:style-name="common-al">
            <text:span text:style-name="nadrukvet">Molenstraat 7, Gorinchem </text:span>(verzonden 23/07 ’26)</text:p>
            <text:p text:style-name="common-al">Aanwezigheidsvergunning voor het aanwezig hebben van twee kansspelautomaten in het horecabedrijf gevestigd aan de Molenstraat 7 te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074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4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4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aanwezig hebben van twee kansspelautomaten in het horecabedrijf aan Molenstraat 7 te Gorinche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745</meta:user-defined>
    <meta:user-defined meta:name="OVERHEIDop.GmbID/DC.identifier">gmb-2026-370745</meta:user-defined>
    <meta:user-defined meta:name="OVERHEIDop.versieInformatie"/>
  </office:meta>
</office:document-meta>
</file>