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Dr. Deelenlaan 5, 5042A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juli 2025, geregistreerd onder zaak(nummer) Z2025-00008877, aangaande:</text:p>
            <text:p text:style-name="common-al">Omschrijving/naam: <text:span text:style-name="nadrukvet">legionellabeheersing + verlagen temperatuur warm watercircuit</text:span></text:p>
            <text:p text:style-name="common-al">Locatie/adres: <text:span text:style-name="nadrukvet">Dr. Deelenlaan 5, 5042AD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Toestemming gelijkwaardige maatregel aanvragen bij de gemeente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0887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0887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074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8877</meta:user-defined>
    <meta:user-defined meta:name="DCTERMS.abstract">Z2025-00008877 - legionellabeheersing  + verlagen temperatuur warm watercircuit</meta:user-defined>
    <dc:language>nl</dc:language>
    <meta:user-defined meta:name="OVERHEIDop.locatietype/OVERHEIDop.gebiedsmarkering">Punt</meta:user-defined>
    <meta:user-defined meta:name="DC.title">Besluit op aanvraag omgevingsvergunning, Dr. Deelenlaan 5, 5042AD Til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741</meta:user-defined>
    <meta:user-defined meta:name="OVERHEIDop.GmbID/DC.identifier">gmb-2026-370741</meta:user-defined>
    <meta:user-defined meta:name="OVERHEIDop.versieInformatie"/>
  </office:meta>
</office:document-meta>
</file>