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Leidsevaart 592 2014HT Haarlem, 0392-2026-0125916, het wijzigen van de gevelreclame, ontvangen op 30-07-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70734</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734</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734</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referentienummer">0392-2026-0125916</meta:user-defined>
    <meta:user-defined meta:name="DCTERMS.abstract">het wijzigen van de gevelreclame</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Gemeente Haarlem, ingekomen aanvraag omgevingsvergunning, Leidsevaart 592 2014HT Haarlem, 0392-2026-0125916, het wijzigen van de gevelreclame, ontvangen op 30-07-2026</meta:user-defined>
    <meta:user-defined meta:name="DCTERMS.W3CDTF/DCTERMS.available">2026-08-03</meta:user-defined>
    <meta:user-defined meta:name="DCTERMS.W3CDTF/OVERHEIDop.jaargang">2026</meta:user-defined>
    <meta:user-defined meta:name="OVERHEIDop.publicationIssue">370734</meta:user-defined>
    <meta:user-defined meta:name="OVERHEIDop.GmbID/DC.identifier">gmb-2026-370734</meta:user-defined>
    <meta:user-defined meta:name="OVERHEIDop.versieInformatie"/>
  </office:meta>
</office:document-meta>
</file>