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 Oranjelaan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Oranjelaan huisnummers 1 t/m 25</text:p>
            <text:p text:style-name="common-al">Locatie: Op het grasveld tegenover Oranjelaan 13 te Aalten</text:p>
            <text:p text:style-name="common-al">Datum/periode: Op 29 augustus 2026 van 15:00 tot 23: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7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Gemeente Aalten - apv melding Buurtfeest Oranjelaan, Aa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732</meta:user-defined>
    <meta:user-defined meta:name="OVERHEIDop.GmbID/DC.identifier">gmb-2026-370732</meta:user-defined>
    <meta:user-defined meta:name="OVERHEIDop.versieInformatie"/>
  </office:meta>
</office:document-meta>
</file>