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Hof van Groenen 42 1083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 op de vierde verdieping met behoud van de bestemming wonen</text:p>
            <text:p text:style-name="common-al">Besluit: gedeeltelijk verleend</text:p>
            <text:p text:style-name="common-al">Besluit verzonden op: 30-07-2026</text:p>
            <text:p text:style-name="common-al">Zaakadres: Hof van Groenen 42 1083JR Amsterdam</text:p>
            <text:p text:style-name="common-al">Zaaknummer: Z2026-020679</text:p>
            <text:p text:style-name="common-al">DSO-nummer: 202605110106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67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7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679</meta:user-defined>
    <meta:user-defined meta:name="DCTERMS.abstract">realiseren van een constructieve muurdoorbraak op de vierde verdieping met behoud van de bestemming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Hof van Groenen 42 1083JR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24</meta:user-defined>
    <meta:user-defined meta:name="OVERHEIDop.GmbID/DC.identifier">gmb-2026-370724</meta:user-defined>
    <meta:user-defined meta:name="OVERHEIDop.versieInformatie"/>
  </office:meta>
</office:document-meta>
</file>