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Buurtfeest Emmastraat, Aal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Buurtfeest Emmastraat, met wegafsluiting Emmastraat op dezelfde tijden</text:p>
            <text:p text:style-name="common-al">Locatie: Emmastraat te Aalten</text:p>
            <text:p text:style-name="common-al">Datum/periode: op 29 augustus 2026 van 13:00 tot 23: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072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7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Gemeente Aalten - apv melding Buurtfeest Emmastraat, Aal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720</meta:user-defined>
    <meta:user-defined meta:name="OVERHEIDop.GmbID/DC.identifier">gmb-2026-370720</meta:user-defined>
    <meta:user-defined meta:name="OVERHEIDop.versieInformatie"/>
  </office:meta>
</office:document-meta>
</file>