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wijzigen van de gebruiksfunctie naar wonen aan Boerenstraat 1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orinchem maken bekend dat zij de volgende reguliere omgevingsvergunning hebben verleend: </text:p>
            <text:p text:style-name="common-al">
            <text:span text:style-name="nadrukvet">Boerenstraat 1, 4201 GA</text:span> (verzonden 27/07 ’26) </text:p>
            <text:p text:style-name="common-al">het wijzigen van de gebruiksfunctie naar wonen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071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1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Toestemming voor het wijzigen van de gebruiksfunctie naar wonen aan Boerenstraat 1 te Gorinche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714</meta:user-defined>
    <meta:user-defined meta:name="OVERHEIDop.GmbID/DC.identifier">gmb-2026-370714</meta:user-defined>
    <meta:user-defined meta:name="OVERHEIDop.versieInformatie"/>
  </office:meta>
</office:document-meta>
</file>