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tijdelijk afwijken van regels in het omgevingsplan t.b.v. een evenement aan Minister Kanstraat 16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23 juli 2026, <text:span text:style-name="nadrukvet">Minister Kanstraat 16,</text:span> het tijdelijk afwijken van regels in het omgevingsplan t.b.v. een evenement (2026-1512)</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text:p>
            <text:p text:style-name="last-al">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7070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0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0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512</meta:user-defined>
    <dc:language>nl</dc:language>
    <meta:user-defined meta:name="OVERHEIDop.locatietype/OVERHEIDop.gebiedsmarkering">Adres</meta:user-defined>
    <meta:user-defined meta:name="DC.title">Toestemming voor het tijdelijk afwijken van regels in het omgevingsplan t.b.v. een evenement aan Minister Kanstraat 16 te Emmen</meta:user-defined>
    <meta:user-defined meta:name="DCTERMS.W3CDTF/DCTERMS.available">2026-08-04</meta:user-defined>
    <meta:user-defined meta:name="DCTERMS.W3CDTF/OVERHEIDop.jaargang">2026</meta:user-defined>
    <meta:user-defined meta:name="OVERHEIDop.publicationIssue">370700</meta:user-defined>
    <meta:user-defined meta:name="OVERHEIDop.GmbID/DC.identifier">gmb-2026-370700</meta:user-defined>
    <meta:user-defined meta:name="OVERHEIDop.versieInformatie"/>
  </office:meta>
</office:document-meta>
</file>