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bedrijfsverzamelgebouwen aan Techniekweg 11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Techniekweg 11, 4207 HC</text:span> (29/07 ’26) </text:p>
            <text:p text:style-name="common-al">het realiseren van bedrijfsverzamelgebouwen</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069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9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9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realiseren van bedrijfsverzamelgebouwen aan Techniekweg 11 te Gorinchem</meta:user-defined>
    <meta:user-defined meta:name="DCTERMS.W3CDTF/DCTERMS.available">2026-08-04</meta:user-defined>
    <meta:user-defined meta:name="DCTERMS.W3CDTF/OVERHEIDop.jaargang">2026</meta:user-defined>
    <meta:user-defined meta:name="OVERHEIDop.publicationIssue">370697</meta:user-defined>
    <meta:user-defined meta:name="OVERHEIDop.GmbID/DC.identifier">gmb-2026-370697</meta:user-defined>
    <meta:user-defined meta:name="OVERHEIDop.versieInformatie"/>
  </office:meta>
</office:document-meta>
</file>