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 Aaldersbeeklaan, Dinxp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/buurtbarbecue, met wegafsluiting Aaldersbeeklaan 153 en Aaldersbeeklaan 157 van 29 augustus 2026 12:00 tot 30 augustus 2026 12:00</text:p>
            <text:p text:style-name="common-al">Locatie: Op de straat tussen de Aaldersbeeklaan 153 en Aaldersbeeklaan 157 te Dinxperlo</text:p>
            <text:p text:style-name="common-al">Datum/periode: Op 29 augustus 2026 van 16:30 tot 23:00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6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Gemeente Aalten - apv melding Buurtfeest Aaldersbeeklaan, Dinxper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685</meta:user-defined>
    <meta:user-defined meta:name="OVERHEIDop.GmbID/DC.identifier">gmb-2026-370685</meta:user-defined>
    <meta:user-defined meta:name="OVERHEIDop.versieInformatie"/>
  </office:meta>
</office:document-meta>
</file>