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, Van Musschenbroekstraat 57, 3514XJ Utrecht, GU-Z2026-00630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076</text:p>
            <text:p text:style-name="common-al">Toelichting: het bouwen van een dakopbouw</text:p>
            <text:p text:style-name="common-al">Datum ontvangst aanvraag: 29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06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6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076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Aanvraag omgevingsvergunning, het bouwen van een dakopbouw, Van Musschenbroekstraat 57, 3514XJ Utrecht, GU-Z2026-0063076</meta:user-defined>
    <meta:user-defined meta:name="OVERHEIDop.datumEindeReactietermijn">2026-09-23</meta:user-defined>
    <meta:user-defined meta:name="OVERHEIDop.terinzageleggingBG">https://jeleefomgeving.nl/inzien/002220647/860f0550-1904-4f99-bb25-77a27a5f272a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654</meta:user-defined>
    <meta:user-defined meta:name="OVERHEIDop.GmbID/DC.identifier">gmb-2026-370654</meta:user-defined>
    <meta:user-defined meta:name="OVERHEIDop.versieInformatie"/>
  </office:meta>
</office:document-meta>
</file>