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aanbouw aan Dordsedijk 469 te Klaziena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KLAZIENAVEEN </text:span>
          </text:p>
            <text:p text:style-name="common-al">23 juli 2026, <text:span text:style-name="nadrukvet">Dordsedijk 469</text:span>, het realiseren van een aanbouw (2026-1958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64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958</meta:user-defined>
    <dc:language>nl</dc:language>
    <meta:user-defined meta:name="OVERHEIDop.locatietype/OVERHEIDop.gebiedsmarkering">Adres</meta:user-defined>
    <meta:user-defined meta:name="DC.title">Aanvraag vergunning voor het realiseren van een aanbouw aan Dordsedijk 469 te Klazienave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649</meta:user-defined>
    <meta:user-defined meta:name="OVERHEIDop.GmbID/DC.identifier">gmb-2026-370649</meta:user-defined>
    <meta:user-defined meta:name="OVERHEIDop.versieInformatie"/>
  </office:meta>
</office:document-meta>
</file>