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overkapping , Gulden Hoeve 40, 3451TG Vleuten, GU-Z2026-00630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097</text:p>
            <text:p text:style-name="common-al">Toelichting: het bouwen van een overkapping </text:p>
            <text:p text:style-name="common-al">Datum ontvangst aanvraag: 29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061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1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1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097</meta:user-defined>
    <meta:user-defined meta:name="DCTERMS.abstract">Toelichting: het bouwen van een overkapping </meta:user-defined>
    <dc:language>nl</dc:language>
    <meta:user-defined meta:name="OVERHEIDop.locatietype/OVERHEIDop.gebiedsmarkering">Vlak</meta:user-defined>
    <meta:user-defined meta:name="DC.title">Aanvraag omgevingsvergunning, het bouwen van een overkapping , Gulden Hoeve 40, 3451TG Vleuten, GU-Z2026-0063097</meta:user-defined>
    <meta:user-defined meta:name="OVERHEIDop.datumEindeReactietermijn">2026-09-23</meta:user-defined>
    <meta:user-defined meta:name="OVERHEIDop.terinzageleggingBG">https://jeleefomgeving.nl/inzien/002220647/6ae3bc7b-256e-44be-ae5d-d04aa1e9045b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616</meta:user-defined>
    <meta:user-defined meta:name="OVERHEIDop.GmbID/DC.identifier">gmb-2026-370616</meta:user-defined>
    <meta:user-defined meta:name="OVERHEIDop.versieInformatie"/>
  </office:meta>
</office:document-meta>
</file>