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kantoorruimte en 9 appartementen op de hoek aan Brugstraat - Van Echtenskanaal NZ te Klazi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KLAZIENAVEEN </text:span>
          </text:p>
            <text:p text:style-name="common-al">23 juli 2026, <text:span text:style-name="nadrukvet">hoek Brugstraat - Van Echtenskanaal NZ</text:span>, het bouwen van kantoorruimte en 9 appartementen (2026-1968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6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68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bouwen van een kantoorruimte en 9 appartementen op de hoek aan Brugstraat - Van Echtenskanaal NZ te Klaziena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611</meta:user-defined>
    <meta:user-defined meta:name="OVERHEIDop.GmbID/DC.identifier">gmb-2026-370611</meta:user-defined>
    <meta:user-defined meta:name="OVERHEIDop.versieInformatie"/>
  </office:meta>
</office:document-meta>
</file>