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Feest ter ere van 40-jarig huwelijk, Dinxper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Feest ter ere van 40-jarig huwelijk</text:p>
            <text:p text:style-name="common-al">Locatie: Aaltenseweg 101 te Dinxperlo</text:p>
            <text:p text:style-name="common-al">Datum/periode: Op 30 augustus 2026 van 14:00 tot 20:00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059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9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Gemeente Aalten - apv melding Feest ter ere van 40-jarig huwelijk, Dinxper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0598</meta:user-defined>
    <meta:user-defined meta:name="OVERHEIDop.GmbID/DC.identifier">gmb-2026-370598</meta:user-defined>
    <meta:user-defined meta:name="OVERHEIDop.versieInformatie"/>
  </office:meta>
</office:document-meta>
</file>