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-2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2-3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3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3-3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3-3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3-3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2-4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4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1-2-5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5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  <text:list-style style:name="id1-3-2-2-1-2-6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6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6-3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6-3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6-3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dexeren bedragen Verordening Maatschappelijke Participatie 202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Volgens artikel 17 van de Verordening Maatschappelijke Participatie 2021 worden de bedragen elk jaar geïndexeerd volgens de consumentenprijsindex (CPI). Dit is besloten in de openbare raadsvergadering van 13 juli 2021.</text:p>
            <text:p text:style-name="al"/>
            <text:p text:style-name="al">
            <text:span text:style-name="nadrukvet">Per 1 augustus 2026 worden de bedragen geïndexeerd met 2,88%</text:span>
          </text:p>
            <text:p text:style-name="al">Voor indexering gaan wij uit van het gemiddelde van het tijdvak mei 2025 tot en met april 2026. </text:p>
            <text:p text:style-name="al">De bedragen worden naar boven afgerond.</text:p>
            <text:p text:style-name="al"/>
            <text:p text:style-name="al">
            <text:span text:style-name="nadrukvet">Dit betekent dat de Verordening Maatschappelijke Participatie 2021 als volgt wijzig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A.</text:number>
                <text:p text:style-name="al">Artikel 4</text:p>
                <text:p text:style-name="al">Het vijfde lid wordt voor de hoogte van de bijdrage voor educatieve of maatschappelijke activiteiten voor kinderen als volgt gewijzigd:</text:p>
                <text:list text:style-name="id1-3-2-2-1-2-1-4">
                  <text:list-item text:style-override="id1-3-2-2-1-2-1-4-1">
                    <text:number>1.</text:number>
                    <text:p text:style-name="al">het bedrag van € 292 wordt vervangen door € 300. </text:p>
                  </text:list-item>
                </text:list>
              </text:list-item>
              <text:list-item text:style-override="id1-3-2-2-1-2-2">
                <text:number>B.</text:number>
                <text:p text:style-name="al"> Artikel 5</text:p>
                <text:p text:style-name="al">Het derde lid wordt voor de hoogte van de bijdrage voor sportieve, culturele, educatieve, recreatieve en maatschappelijke activiteiten voor volwassenen als volgt gewijzigd:</text:p>
                <text:list text:style-name="id1-3-2-2-1-2-2-4">
                  <text:list-item text:style-override="id1-3-2-2-1-2-2-4-1">
                    <text:number>1.</text:number>
                    <text:p text:style-name="al">het bedrag van € 246 wordt vervangen door € 253. </text:p>
                  </text:list-item>
                </text:list>
              </text:list-item>
              <text:list-item text:style-override="id1-3-2-2-1-2-3">
                <text:number>C.</text:number>
                <text:p text:style-name="al"> Artikel 7</text:p>
                <text:list text:style-name="id1-3-2-2-1-2-3-3">
                  <text:list-item text:style-override="id1-3-2-2-1-2-3-3-1">
                    <text:number>1.</text:number>
                    <text:p text:style-name="al">Het tweede lid wordt voor de bijdrage voor schoolgaande kinderen als volgt gewijzigd:</text:p>
                    <text:list text:style-name="id1-3-2-2-1-2-3-3-1-3">
                      <text:list-item text:style-override="id1-3-2-2-1-2-3-3-1-3-1">
                        <text:number>a.</text:number>
                        <text:p text:style-name="al">in onderdeel a wordt € 195 vervangen door € 201. </text:p>
                      </text:list-item>
                      <text:list-item text:style-override="id1-3-2-2-1-2-3-3-1-3-2">
                        <text:number>b.</text:number>
                        <text:p text:style-name="al">in onderdeel b wordt € 308 vervangen door € 317. </text:p>
                      </text:list-item>
                    </text:list>
                  </text:list-item>
                </text:list>
              </text:list-item>
              <text:list-item text:style-override="id1-3-2-2-1-2-4">
                <text:number>D.</text:number>
                <text:p text:style-name="al"> Artikel 8</text:p>
                <text:p text:style-name="al">Het tweede lid wordt voor de bijdrage voor zwemlessen als volgt gewijzigd:</text:p>
                <text:list text:style-name="id1-3-2-2-1-2-4-4">
                  <text:list-item text:style-override="id1-3-2-2-1-2-4-4-1">
                    <text:number>1.</text:number>
                    <text:p text:style-name="al">het bedrag van € 374 wordt vervangen door € 385. </text:p>
                  </text:list-item>
                </text:list>
              </text:list-item>
              <text:list-item text:style-override="id1-3-2-2-1-2-5">
                <text:number>E.</text:number>
                <text:p text:style-name="al"> Artikel 11</text:p>
                <text:p text:style-name="al">Het eerste lid wordt voor de kledingvoucher als volgt gewijzigd:</text:p>
                <text:list text:style-name="id1-3-2-2-1-2-5-4">
                  <text:list-item text:style-override="id1-3-2-2-1-2-5-4-1">
                    <text:number>1.</text:number>
                    <text:p text:style-name="al">het bedrag van € 129 wordt vervangen door € 133. </text:p>
                  </text:list-item>
                </text:list>
              </text:list-item>
              <text:list-item text:style-override="id1-3-2-2-1-2-6">
                <text:number>F.</text:number>
                <text:p text:style-name="al"> Artikel 13</text:p>
                <text:list text:style-name="id1-3-2-2-1-2-6-3">
                  <text:list-item text:style-override="id1-3-2-2-1-2-6-3-1">
                    <text:number>1.</text:number>
                    <text:p text:style-name="al">Het tweede lid wordt voor de bijdrage in de kosten van een vakantieactiviteit in Nederland als volgt gewijzigd:</text:p>
                    <text:list text:style-name="id1-3-2-2-1-2-6-3-1-3">
                      <text:list-item text:style-override="id1-3-2-2-1-2-6-3-1-3-1">
                        <text:number>a.</text:number>
                        <text:p text:style-name="al">het bedrag van € 34 wordt vervangen door € 35. </text:p>
                      </text:list-item>
                      <text:list-item text:style-override="id1-3-2-2-1-2-6-3-1-3-2">
                        <text:number>b.</text:number>
                        <text:p text:style-name="al">het bedrag van € 66 wordt vervangen door € 68.</text:p>
                      </text:list-item>
                    </text:list>
                  </text:list-item>
                </text:list>
              </text:list-item>
            </text:list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7059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9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9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Hengelo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Hengelo</meta:user-defined>
    <meta:user-defined meta:name="OVERHEID.Gemeente/DCTERMS.publisher">Hengelo</meta:user-defined>
    <meta:user-defined meta:name="OVERHEID.TaxonomieBeleidsagendaDecentraal/OVERHEID.category">Sociale zekerheid | Organisatie en beleid</meta:user-defined>
    <meta:user-defined meta:name="DC.source">artikel 147 van de Gemeentewet]|[1.0:c:BWBR0005416&amp;artikel=147&amp;g=2021-07-10</meta:user-defined>
    <meta:user-defined meta:name="DCTERMS.alternative">Verordening maatschappelijke participatie 2021</meta:user-defined>
    <dc:language>nl</dc:language>
    <meta:user-defined meta:name="OVERHEIDop.locatietype/OVERHEIDop.gebiedsmarkering">Gemeente</meta:user-defined>
    <meta:user-defined meta:name="DC.title">Verordening Maatschappelijke Participatie 2021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594</meta:user-defined>
    <meta:user-defined meta:name="OVERHEIDop.betreftRegeling">CVDR661265_4</meta:user-defined>
    <meta:user-defined meta:name="xs:date/OVERHEIDop.startdatum">2026-08-05</meta:user-defined>
    <meta:user-defined meta:name="OVERHEIDop.GmbID/DC.identifier">gmb-2026-370594</meta:user-defined>
    <meta:user-defined meta:name="OVERHEIDop.versieInformatie"/>
  </office:meta>
</office:document-meta>
</file>