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geweigerd, Archipelstraat 11 2022TC Haarlem, 0392-2026-0098171, het gedeeltelijk veranderen van de gevelbekleding en het veranderen van het raam in de voorgevel van de dakopbouw, verzonden 30-07-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0590</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90</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90</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98171</meta:user-defined>
    <meta:user-defined meta:name="DCTERMS.abstract">het gedeeltelijk veranderen van de gevelbekleding en het veranderen van het raam in de voorgevel van de dakopbouw </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Haarlem, omgevingsvergunning geweigerd, Archipelstraat 11 2022TC Haarlem, 0392-2026-0098171, het gedeeltelijk veranderen van de gevelbekleding en het veranderen van het raam in de voorgevel van de dakopbouw, verzonden 30-07-2026</meta:user-defined>
    <meta:user-defined meta:name="DCTERMS.W3CDTF/DCTERMS.available">2026-08-03</meta:user-defined>
    <meta:user-defined meta:name="DCTERMS.W3CDTF/OVERHEIDop.jaargang">2026</meta:user-defined>
    <meta:user-defined meta:name="OVERHEIDop.publicationIssue">370590</meta:user-defined>
    <meta:user-defined meta:name="OVERHEIDop.GmbID/DC.identifier">gmb-2026-370590</meta:user-defined>
    <meta:user-defined meta:name="OVERHEIDop.versieInformatie"/>
  </office:meta>
</office:document-meta>
</file>