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 Johannes Vermeerplein 18-2 1071D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2 zelfstandige woonruimten (18-2 en 18-3) uit 1 zelfstandige woonruimte (18-2)</text:p>
            <text:p text:style-name="common-al">Besluit: </text:p>
            <text:p text:style-name="common-al">Besluit verzonden op: 30-07-2026</text:p>
            <text:p text:style-name="common-al">Zaakadres: Johannes Vermeerplein 18-2 1071DV Amsterdam</text:p>
            <text:p text:style-name="common-al">Zaaknummer: Z2026-029501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29501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30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058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8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8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9501</meta:user-defined>
    <meta:user-defined meta:name="DCTERMS.abstract">het vormen van 2 zelfstandige woonruimten (18-2 en 18-3) uit 1 zelfstandige woonruimte (18-2)</meta:user-defined>
    <dc:language>nl</dc:language>
    <meta:user-defined meta:name="OVERHEIDop.locatietype/OVERHEIDop.gebiedsmarkering">Punt</meta:user-defined>
    <meta:user-defined meta:name="DC.title">Besluit woonvormingsvergunning  Johannes Vermeerplein 18-2 1071DV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585</meta:user-defined>
    <meta:user-defined meta:name="OVERHEIDop.GmbID/DC.identifier">gmb-2026-370585</meta:user-defined>
    <meta:user-defined meta:name="OVERHEIDop.versieInformatie"/>
  </office:meta>
</office:document-meta>
</file>