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afwijken van het bestemmingsplan vanwege industrie-lawaai, Perronlaan 1, 3534BG Utrecht, GU-Z2026-006275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2751</text:p>
            <text:p text:style-name="common-al">Toelichting: het afwijken van het bestemmingsplan vanwege industrie-lawaai</text:p>
            <text:p text:style-name="common-al">Datum ontvangst aanvraag: 27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058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8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8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GU-Z2026-0062751</meta:user-defined>
    <meta:user-defined meta:name="DCTERMS.abstract">Toelichting: het afwijken van het bestemmingsplan vanwege industrie-lawaai</meta:user-defined>
    <dc:language>nl</dc:language>
    <meta:user-defined meta:name="OVERHEIDop.locatietype/OVERHEIDop.gebiedsmarkering">Vlak</meta:user-defined>
    <meta:user-defined meta:name="DC.title">Aanvraag omgevingsvergunning, het afwijken van het bestemmingsplan vanwege industrie-lawaai, Perronlaan 1, 3534BG Utrecht, GU-Z2026-0062751</meta:user-defined>
    <meta:user-defined meta:name="OVERHEIDop.datumEindeReactietermijn">2026-09-21</meta:user-defined>
    <meta:user-defined meta:name="OVERHEIDop.terinzageleggingBG">https://jeleefomgeving.nl/inzien/002220647/32c91cdc-63c7-4095-802a-10fb37668c3e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582</meta:user-defined>
    <meta:user-defined meta:name="OVERHEIDop.GmbID/DC.identifier">gmb-2026-370582</meta:user-defined>
    <meta:user-defined meta:name="OVERHEIDop.versieInformatie"/>
  </office:meta>
</office:document-meta>
</file>