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- Eisenhowerweg 20,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  Lassen van metalen</text:p>
            <text:p text:style-name="common-al">Locatie:  Eisenhowerweg 20, 5466 AC te Veghel</text:p>
            <text:p text:style-name="common-al">DSO-kenmerk:  2026062500687</text:p>
            <text:p text:style-name="common-al">Zaaknummer:  Z/508928</text:p>
            <text:p text:style-name="common-al">Datum ontvangen:  25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7057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8928</meta:user-defined>
    <dc:language>nl</dc:language>
    <meta:user-defined meta:name="OVERHEIDop.locatietype/OVERHEIDop.gebiedsmarkering">Adres</meta:user-defined>
    <meta:user-defined meta:name="DC.title">Gemeente Meierijstad - Melding Besluit activiteiten leefomgeving (Bal) - Eisenhowerweg 20, Veghe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78</meta:user-defined>
    <meta:user-defined meta:name="OVERHEIDop.GmbID/DC.identifier">gmb-2026-370578</meta:user-defined>
    <meta:user-defined meta:name="OVERHEIDop.versieInformatie"/>
  </office:meta>
</office:document-meta>
</file>