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intern verbouwen Centrale hal en bouw Politheek aan Banneweg 57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Banneweg 57, 4204 AA</text:span> (22/07 ’26) </text:p>
            <text:p text:style-name="common-al">het intern verbouwen Centrale hal en bouw Politheek</text:p>
            <text:p text:style-name="common-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057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7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7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intern verbouwen Centrale hal en bouw Politheek aan Banneweg 57 te Gorinchem</meta:user-defined>
    <meta:user-defined meta:name="DCTERMS.W3CDTF/DCTERMS.available">2026-08-04</meta:user-defined>
    <meta:user-defined meta:name="DCTERMS.W3CDTF/OVERHEIDop.jaargang">2026</meta:user-defined>
    <meta:user-defined meta:name="OVERHEIDop.publicationIssue">370575</meta:user-defined>
    <meta:user-defined meta:name="OVERHEIDop.GmbID/DC.identifier">gmb-2026-370575</meta:user-defined>
    <meta:user-defined meta:name="OVERHEIDop.versieInformatie"/>
  </office:meta>
</office:document-meta>
</file>