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Palestrinastraat 11, 5344 AA Oss, Palestrinastraat 9, 5344 AA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alestrinastraat 11, 5344 AA Oss, Palestrinastraat 9, 5344 AA Oss</text:span>
          </text:p>
            <text:p text:style-name="common-al">
            <text:span text:style-name="nadrukvet">het vestigen van kinderopvang en BSO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679</text:span>
          </text:p>
            <text:p text:style-name="common-al">
            
          </text:p>
            <text:p text:style-name="common-al">Burgemeester en wethouders hebben op 28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057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2567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aangevraagd: Palestrinastraat 11, 5344 AA Oss, Palestrinastraat 9, 5344 AA Oss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74</meta:user-defined>
    <meta:user-defined meta:name="OVERHEIDop.GmbID/DC.identifier">gmb-2026-370574</meta:user-defined>
    <meta:user-defined meta:name="OVERHEIDop.versieInformatie"/>
  </office:meta>
</office:document-meta>
</file>