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rade Fair van 3 t/m 5 november 2026, Bloemenveiling, Legmeerdijk 3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is een melding meerjarige evenementenvergunning ontvangen voor de locatie Bloemenveiling, Legmeerdijk 313. De melding is geregistreerd onder zaaknummer Z2026-00007479. De melding betreft Trade Fair van 3 t/m 5 november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info@aalsmeer.nl of via telefoonnummer (020) 540 4911 onder vermelding van het zaaknummer Z2026-0000747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7057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7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7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alsmeer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7479</meta:user-defined>
    <meta:user-defined meta:name="DCTERMS.abstract">Betreft: melding op locatie Bloemenveiling, Legmeerdijk 313</meta:user-defined>
    <dc:language>nl</dc:language>
    <meta:user-defined meta:name="OVERHEIDop.locatietype/OVERHEIDop.gebiedsmarkering">Punt</meta:user-defined>
    <meta:user-defined meta:name="DC.title">Melding Trade Fair van 3 t/m 5 november 2026, Bloemenveiling, Legmeerdijk 313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0572</meta:user-defined>
    <meta:user-defined meta:name="OVERHEIDop.GmbID/DC.identifier">gmb-2026-370572</meta:user-defined>
    <meta:user-defined meta:name="OVERHEIDop.versieInformatie"/>
  </office:meta>
</office:document-meta>
</file>