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termijn op een aanvraag omgevingsvergunning voor het plaatsen van een erker op de locatie Beatrixplantsoen 9 te Zandvoort, zaaknummer ODIJ-Z-26-1832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ndvoort</text:p>
            </table:table-cell>
            <table:table-cell office:value-type="string" table:style-name="header.C">
              <text:p text:style-name="headerright"><text:span text:style-name="nr">Nr. 37053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ndv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ndvoort</meta:user-defined>
    <meta:user-defined meta:name="OVERHEID.Gemeente/OVERHEID.authority">Zand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Opschorten termijn op een aanvraag omgevingsvergunning voor het plaatsen van een erker op de locatie Beatrixplantsoen 9 te Zandvoort, zaaknummer ODIJ-Z-26-183295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37</meta:user-defined>
    <meta:user-defined meta:name="OVERHEIDop.GmbID/DC.identifier">gmb-2026-370537</meta:user-defined>
    <meta:user-defined meta:name="OVERHEIDop.versieInformatie"/>
  </office:meta>
</office:document-meta>
</file>