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aapvoertuig van het merk Renault, onbekend type, zonder kenteken, groen van kleur, Trekvlietplein t.h.v. lichtmast 21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zondag 26 juli 2026 omstreeks 15:51 uur heeft een gemeentelijk toezichthouder van het bedrijfsonderdeel Handhavingsorganisatie van de Dienst Stadsbeheer, op de genoemde locatie, geconstateerd dat een voertuig, van het merk Renault, zonder kenteken, van een onbekend type, in de kleur groen, als slaapplaats gebruikt wordt, dan wel dat daarin overnacht wordt of daartoe gelegenheid wordt geboden. De portieren van het voertuig zijn niet afgesloten. Aanvullend liggen er verschillende plastic tassen in het voertuig en een veelvoud aan kleding op de achterbank en in de kofferbak. Ook is op het dashboard een blik met etensresten aangetroffen en veel afval wat verspreid ligt door het voertuig. Dit is in strijd met artikel 2:38B van de Algemene plaatselijke verordening voor de gemeente Den Haag. Wij verzoeken de eigenaar van dit voertuig om deze niet langer als slaapplaats te (laten) gebruiken, op te ruimen en af te sluiten. Ook verzoeken wij de eigenaar om contact op te nemen met het Team Bestuurlijke Handhaving, te bereiken via het telefoonnummer 14-070 of email: zienswijze.handhaving@denhaag.nl. Indien wordt geconstateerd dat het voertuig na de publicatietermijn van 14 dagen, nog steeds als slaapplaats gebruikt kan worden, zal het voertuig worden verwijderd van de openbare weg. Het voertuig welke als slaapplaats gebruikt kan worden, wordt dan tijdelijk opgeslagen en afhankelijk van de taxatiewaarde, uiteindelijk vernietigd. Nadrukkelijk brengen wij onder uw aandacht dat de kosten die wij moeten maken en die verboden zijn aan de toepassing van de bestuursdwang op grond van artikel 5.25 van de Awb geheel op de overtreder worden verhaald.</text:p>
            <text:p text:style-name="common-al">
            
          </text:p>
            <text:p text:style-name="common-al">
            <text:span text:style-name="nadrukvet">Ons kenmerk</text:span>: VTH2026-65171</text:p>
            <text:p text:style-name="common-al">
            
          </text:p>
            <text:p text:style-name="common-al">
            <text:span text:style-name="nadrukvet">Locaties(s)</text:span>
          </text:p>
            <text:p text:style-name="last-al">Trekvlietplein thv lichtmastnummer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053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5171</meta:user-defined>
    <dc:language>nl</dc:language>
    <meta:user-defined meta:name="OVERHEIDop.locatietype/OVERHEIDop.gebiedsmarkering">Punt</meta:user-defined>
    <meta:user-defined meta:name="DC.title">Slaapvoertuig van het merk Renault, onbekend type, zonder kenteken, groen van kleur, Trekvlietplein t.h.v. lichtmast 21 te Den Haag</meta:user-defined>
    <meta:user-defined meta:name="DCTERMS.W3CDTF/DCTERMS.available">2026-08-03</meta:user-defined>
    <meta:user-defined meta:name="DCTERMS.W3CDTF/OVERHEIDop.jaargang">2026</meta:user-defined>
    <meta:user-defined meta:name="OVERHEIDop.publicationIssue">370536</meta:user-defined>
    <meta:user-defined meta:name="OVERHEIDop.GmbID/DC.identifier">gmb-2026-370536</meta:user-defined>
    <meta:user-defined meta:name="OVERHEIDop.versieInformatie"/>
  </office:meta>
</office:document-meta>
</file>