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De Zonnekoning van Dokkum op 15 september 2026 tot en met 27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155271. De evenementenvergunning is verleend. De gemeente geeft hiermee toestemming voor het organiseren van De Zonnekoning van Dokkum aan Bronlaan 12, 9101 VS Dokkum.</text:p>
            <text:p text:style-name="common-al">
            
          </text:p>
            <text:p text:style-name="common-al">Besluit is verzonden op 4 augustus 2026.</text:p>
            <text:p text:style-name="common-al">
            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05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55271</meta:user-defined>
    <meta:user-defined meta:name="DCTERMS.abstract">Verleende evenementenvergunning voor het organiseren van De Zonnekoning van Dokkum op 15 september tot en met 27 september 2026 op het perceel Bronlaan 12, 9101 VS Dokkum</meta:user-defined>
    <dc:language>nl</dc:language>
    <meta:user-defined meta:name="OVERHEIDop.locatietype/OVERHEIDop.gebiedsmarkering">Punt</meta:user-defined>
    <meta:user-defined meta:name="DC.title">Besluit op aanvraag evenementenvergunning voor het organiseren van De Zonnekoning van Dokkum op 15 september 2026 tot en met 27 september 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530</meta:user-defined>
    <meta:user-defined meta:name="OVERHEIDop.GmbID/DC.identifier">gmb-2026-370530</meta:user-defined>
    <meta:user-defined meta:name="OVERHEIDop.versieInformatie"/>
  </office:meta>
</office:document-meta>
</file>