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boom aan Oostelijke Doorsnee NZ t.o. ZZ 23 te Emmer-Compascu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R-COMPASCUUM </text:span>
          </text:p>
            <text:p text:style-name="common-al">22 juli 2026, <text:span text:style-name="nadrukvet">Oostelijke Doorsnee NZ t.o. ZZ 23</text:span>, het kappen van een boom (2026-1954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7052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2026-1954</meta:user-defined>
    <dc:language>nl</dc:language>
    <meta:user-defined meta:name="OVERHEIDop.locatietype/OVERHEIDop.gebiedsmarkering">Adres</meta:user-defined>
    <meta:user-defined meta:name="DC.title">Aanvraag vergunning voor het kappen van een boom aan Oostelijke Doorsnee NZ t.o. ZZ 23 te Emmer-Compascuu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527</meta:user-defined>
    <meta:user-defined meta:name="OVERHEIDop.GmbID/DC.identifier">gmb-2026-370527</meta:user-defined>
    <meta:user-defined meta:name="OVERHEIDop.versieInformatie"/>
  </office:meta>
</office:document-meta>
</file>