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5 bomen (noodkap) aan Melkweg t.h.v. Sluisvierweg 16, Laan van de Iemenhees achter nr. 519, nabij Westerdiep WZ 126 en nabij Dwarsstraat 13 te Emmen/Emmer-Compascuum/Zwarte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N/EMMER-COMPASCUUM/ZWARTEMEER</text:span> </text:p>
            <text:p text:style-name="common-al">27 juli 2026, <text:span text:style-name="nadrukvet">Melkweg t.h.v. Sluisvierweg 16, Laan van de Iemenhees achter nr. 519, nabij Westerdiep WZ 126 en nabij Dwarsstraat 13</text:span>, het kappen van 5 bomen (noodkap) (2026-1990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7052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2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2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2026-1990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Weg</meta:user-defined>
    <meta:user-defined meta:name="DC.title">Aanvraag vergunning voor het kappen van 5 bomen (noodkap) aan Melkweg t.h.v. Sluisvierweg 16, Laan van de Iemenhees achter nr. 519, nabij Westerdiep WZ 126 en nabij Dwarsstraat 13 te Emmen/Emmer-Compascuum/Zwartemeer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522</meta:user-defined>
    <meta:user-defined meta:name="OVERHEIDop.GmbID/DC.identifier">gmb-2026-370522</meta:user-defined>
    <meta:user-defined meta:name="OVERHEIDop.versieInformatie"/>
  </office:meta>
</office:document-meta>
</file>