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18 haagbeuken, Koolmees IJsselmuiden, Nachtegaal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7-2026</text:p>
            <text:p text:style-name="common-al">
            <text:span text:style-name="nadrukvet">Locatie:</text:span> Koolmees IJsselmuiden, Nachtegaal IJsselmuiden</text:p>
            <text:p text:style-name="common-al">
            <text:span text:style-name="nadrukvet">Zaakomschrijving:</text:span> het kappen van 18 haagbeuken</text:p>
            <text:p text:style-name="common-al">
            <text:span text:style-name="nadrukvet">Zaaknummer:</text:span> 4930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4930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4930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05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493062026</meta:user-defined>
    <meta:user-defined meta:name="DCTERMS.abstract">het kappen van 18 haagbeu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18 haagbeuken, Koolmees IJsselmuiden, Nachtegaal IJsselmui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14</meta:user-defined>
    <meta:user-defined meta:name="OVERHEIDop.GmbID/DC.identifier">gmb-2026-370514</meta:user-defined>
    <meta:user-defined meta:name="OVERHEIDop.versieInformatie"/>
  </office:meta>
</office:document-meta>
</file>