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instellen zone 30 km/uur Buurtschap Stokkelaarsbrug, gemeente De Ronde Venen</text:p>
      <text:section text:name="regeling_id1-3-2" text:style-name="regeling">
        <text:section text:name="aanhef_id1-3-2-1" text:style-name="aanhef">
          <text:section text:name="afkondiging_id1-3-2-1-1" text:style-name="afkondiging">
            <text:p text:style-name="afkondiging_top"/>
            <text:p text:style-name="al">het college van Burgemeester &amp; Wethouders van de gemeente De Ronde Venen</text:p>
          </text:section>
        </text:section>
        <text:section text:name="regeling-tekst_id1-3-2-2" text:style-name="regeling-tekst">
          <text:section text:name="tekst_id1-3-2-2-1" text:style-name="tekst">
            <text:p text:style-name="common-al"/>
            <text:p text:style-name="common-al">Bevoegdheid:</text:p>
            <text:p text:style-name="common-al">Op grond van artikel 18, eerste lid, onder d, van de Wegenverkeerswet 1994 zijn wij bevoegd dit besluit te nemen.</text:p>
            <text:p text:style-name="common-al"/>
            <text:p text:style-name="common-al">Gelet op:</text:p>
            <text:p text:style-name="common-al"/>
            <text:p text:style-name="common-al">• Artikel 2, artikel 15, eerste lid, van de Wegenverkeerswet 1994;• Artikel 12, artikel 24 en artikel 27 van het Besluit administratieve bepalingen inzake het wegverkeer;• Het Reglement Verkeersregels en Verkeerstekens 1990;• Het Algemeen mandaatbesluit 2025 van de gemeente De Ronde Venen.</text:p>
            <text:p text:style-name="common-al">•   Op grond van artikel 15, eerste lid, van de Wegenverkeerswet 1994 (WVW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   Artikel 2 van de Wegenverkeerswet 1994 beschrijft welke doelstelling(en) nagestreefd worden met een verkeersbesluit</text:p>
            <text:p text:style-name="common-al"/>
            <text:p text:style-name="common-al">Verder overwegende dat:</text:p>
            <text:p text:style-name="common-al">•   dat het buurtschap Stokkelaarsbrug wordt gekenmerkt door smalle, bochtige dijkwegen met beperkte uitwijkmogelijkheden, waardoor snelheidsverschillen tussen gemotoriseerd verkeer en langzaam verkeer tot onveilige situaties kunnen leiden (Artikel 2, lid 1a Wvw 1994 bevorderen van de verkeersveiligheid);</text:p>
            <text:p text:style-name="common-al">•   dat in en rond de Stokkelaarsbrug en Botsholsebrug sprake is van een geconcentreerde bebouwingsstructuur met aanliggende erven en uitritten, waar een verblijfsfunctie domineert en een maximumsnelheid van 30 km/uur beter past bij het feitelijke gebruik van de weg (Artikel 2, lid 1a en 1d Wvw 1994 verkeersveiligheid en bescherming van weggebruikers en omwonenden);</text:p>
            <text:p text:style-name="common-al">•   dat op de betreffende dijkwegen relatief veel voetgangers, (brom)fietsers en recreatieve weggebruikers aanwezig zijn, waardoor een lagere rijsnelheid de kans op ernstige ongevallen en de ernst van letsel aantoonbaar beperkt (Artikel 2, lid 1a Wvw 1994);</text:p>
            <text:p text:style-name="common-al">•   dat de overgang van het huidige snelheidsregime naar een 30 km/uur-zone wordt vormgegeven met begin- en eindborden voor de zone, zodat voor de weggebruiker duidelijk is binnen welk gebied de zonale snelheidslimiet geldt en waar deze weer eindigt (Artikel 2, lid 1b Wvw 1994 instandhouding van een doelmatige doorstroming door eenduidige regelgeving);</text:p>
            <text:p text:style-name="common-al">•   dat de gekozen combinatie van zone-beginborden en zone-eindborden ervoor zorgt dat bij alle relevante in- en uitgangen van het buurtschap eenduidig wordt aangegeven waar de 30 km/uur-zone begint en eindigt, waardoor misverstanden en onduidelijkheid over de geldende snelheid worden voorkomen (Artikel 2, lid 1b Wvw 1994);</text:p>
            <text:p text:style-name="common-al">•   dat invoering van een 30 km/uur-zone past binnen het gemeentelijk beleid om in verblijfsgebieden de snelheid van het gemotoriseerd verkeer te verlagen ten gunste van de veiligheid en leefbaarheid van bewoners en recreanten (Artikel 2, lid 1a en 1d Wvw 1994);</text:p>
            <text:p text:style-name="common-al">•   dat het instellen van een zonale snelheidslimiet, in plaats van een traject met losse snelheidsborden, aansluit bij landelijk gangbare uitvoeringsrichtlijnen en de verwachtingen van weggebruikers ten aanzien van de inrichting van verblijfsgebieden, hetgeen de begrijpelijkheid en naleving van de maatregel vergroot (Artikel 2, lid 1b Wvw 1994);</text:p>
            <text:p text:style-name="common-al">•   dat de inrichting van het gebied (smalle profielen, bochtigheid en aanwezige bebouwing) reeds een remmend effect heeft op de snelheid, waardoor de gekozen 30 km/uur-zone in lijn is met het bestaande snelheidsbeeld en daardoor beter handhaafbaar is (Artikel 2, lid 1a Wvw 1994);</text:p>
            <text:p text:style-name="common-al">•   dat met de gekozen zonale begrenzing zoveel mogelijk wordt voorkomen dat doorgaand gemotoriseerd verkeer met hogere snelheid door het buurtschap rijdt, en dat hierdoor de verblijfsfunctie en veiligheid voor lokale bestemmingsverkeer en langzaam verkeer wordt versterkt (Artikel 2, lid 1a en 1d Wvw 1994).</text:p>
            <text:p text:style-name="common-al"/>
            <text:p text:style-name="common-al">Overig:</text:p>
            <text:p text:style-name="common-al">•   Het betreffende weggedeelte in beheer en onderhoud is bij de gemeente de gemeente De Ronde Venen;</text:p>
            <text:p text:style-name="common-al">•   Deze maatregel is afgestemd met de gemeente Ouder Amstel, beheerder van de aansluitende weg 'Waver' en deze gemeente heeft aangegeven geen bezwaar te hebben tegen de voorgenomen wijziging;</text:p>
            <text:p text:style-name="common-al">•   Overeenkomstig artikel 24 van het Besluit administratieve bepalingen inzake het wegverkeer overleg is gepleegd met de korpschef, of diens gemandateerde, eenheid Midden-Nederland</text:p>
            <text:p text:style-name="common-al"/>
            <text:p text:style-name="common-al">BESLUIT</text:p>
            <text:p text:style-name="common-al"/>
            <text:p text:style-name="common-al">Gelet op het bovenstaande besluiten wij tot het instellen van een zone met een maximumsnelheid van 30 km/uur in het buurtschap Stokkelaarsbrug, gemeente De Ronde Venen, door plaatsing van de volgende verkeersborden (conform Bijlage 1, RVV1990) op de in de bij dit besluit behorende situatietekening aangegeven locaties:    a. Verkeersbord A130zb en A230ze (zone 30 km/uur begin en einde) langs de Winkeldijk, ter hoogte van de Stokkelaarsbrug;    b. Verkeersbord A130zb en A230ze (zone 30 km/uur begin en einde) langs de Winkeldijk, ten oosten van het adres Winkeldijk 44;    c. Verkeersbord A130zb en A230ze (zone 30 km/uur begin en einde) langs Botshol, ten zuiden van het adres Botshol 4;    d. Verkeersbord A130zb en A230ze (zone 30 km/uur begin en einde) langs Botshol, ten zuiden van het adres Botshol 10;    e. Verkeersbord A130zb en A230ze (zone 30 km/uur begin en einde) langs Dwarskade, ten westen van het adres Dwarskade 2A;Namens burgemeester en wethouders van de gemeente De Ronde Venen,Jan Harms</text:p>
            <text:p text:style-name="common-al"/>
            <text:p text:style-name="common-al">
            <text:span text:style-name="nadrukvet"/>
            <text:span text:style-name="nadrukvet">Bezwaar en voorlopige voorziening</text:span>
          </text:p>
            <text:p text:style-name="common-al"/>
            <text:p text:style-name="common-al">Dit besluit treedt in werking op de dag waarop dit besluit bekend is gemaakt via www.officielebekendmakingen.nl.U kunt tot 6 weken na bekendmaking van dit besluit schriftelijk bezwaar maken. U kunt alleen bezwaar maken als u een direct belang bij de beslissing heeft. U kunt uw schriftelijke bezwaar (brief) richten aan het College van burgemeester en wethouders van de gemeente De Ronde Venen, Postbus 250, 3640 AG Mijdrecht. Uw bezwaar moet in ieder geval uw naam, adres en handtekening bevatten. Daarnaast moet u op uw brief de datum zetten waarop u de brief heeft geschreven. Daarnaast moet u duidelijk aangeven tegen welk besluit u bezwaar maakt (noem bijvoorbeeld het publicatienummer) en waarom u het niet eens bent met ons besluit.</text:p>
            <text:p text:style-name="common-al">U kunt daarnaast bij de rechtbank een voorlopige voorziening aanvragen om de werking/uitvoering van dit besluit tegen te gaan. Dit kan alleen als u ook bezwaar heeft gemaakt. En als u een spoedeisende reden heeft. Een voorlopige voorziening heeft tot doel de uitvoering van een besluit op te schorten in afwachting van een bezwaar en/of beroepsprocedure. Er wordt bij de behandeling van uw verzoek om een voorlopige voorziening nog geen inhoudelijke beoordeling gemaakt van het besluit. Let op: U moet voor een voorlopige voorziening wel betalen. Zet in uw verzoek in ieder geval: 1. Uw naam, adres en handtekening 2. De datum waarop u uw verzoek schrijft 3. De spoedeisende reden 4. Welke voorlopige voorziening volgens u nodig is 5. Voeg een kopie van uw bezwaarbrief toe.Dit verzoek moet u sturen aan: Voorzieningenrechter van de rechtbank Midden-Nederland Afdeling Bestuursrecht, gevestigd te Postbus 16005, 3500 DA Utrecht. U kunt uw verzoek ook digitaal indienen via loket.rechtspraak.nl/bestuursrecht. U heeft daarvoor een digitale handtekening (DigiD) nodig.</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050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0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0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e Ronde Venen</meta:user-defined>
    <meta:user-defined meta:name="OVERHEID.Gemeente/OVERHEID.authority">De Ronde Venen</meta:user-defined>
    <meta:user-defined meta:name="OVERHEID.Informatietype/DC.type">officiële publicatie</meta:user-defined>
    <meta:user-defined meta:name="OVERHEIDop.Rubriek/DC.type">verkeersbesluit of -mededeling</meta:user-defined>
    <meta:user-defined meta:name="OVERHEID.Gemeente/DCTERMS.publisher">De Ronde Ven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De gemeente De Ronde Venen - 30km/u-zone - Buurtschap Stokkelaarsbrug, Abcoude</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1330651</meta:user-defined>
    <meta:user-defined meta:name="DCTERMS.abstract">Verkeersbesluit om een maximumsnelheid in te stellen voor het buurtschap 'Stokkelaarsbrug' te Abcoude van 30 km/u. Deze wordt zonaal toegepast.</meta:user-defined>
    <meta:user-defined meta:name="OVERHEIDop.verkeersbordcode">A01zb</meta:user-defined>
    <meta:user-defined meta:name="OVERHEIDop.verkeersbordcode">A02ze</meta:user-defined>
    <dc:language>nl</dc:language>
    <meta:user-defined meta:name="OVERHEIDop.locatietype/OVERHEIDop.gebiedsmarkering">Vlak</meta:user-defined>
    <meta:user-defined meta:name="DC.title">Verkeersbesluit instellen zone 30 km/uur Buurtschap Stokkelaarsbrug, gemeente De Ronde Venen</meta:user-defined>
    <meta:user-defined meta:name="DCTERMS.W3CDTF/DCTERMS.available">2026-08-12</meta:user-defined>
    <meta:user-defined meta:name="OVERHEIDop.externeBijlage">Situatieschets bebording|exb-2026-27623</meta:user-defined>
    <meta:user-defined meta:name="OVERHEIDop.externeBijlage">Advies Politie|exb-2026-27624</meta:user-defined>
    <meta:user-defined meta:name="DCTERMS.W3CDTF/OVERHEIDop.jaargang">2026</meta:user-defined>
    <meta:user-defined meta:name="OVERHEIDop.publicationIssue">370502</meta:user-defined>
    <meta:user-defined meta:name="OVERHEIDop.GmbID/DC.identifier">gmb-2026-370502</meta:user-defined>
    <meta:user-defined meta:name="OVERHEIDop.versieInformatie"/>
  </office:meta>
</office:document-meta>
</file>